
<file path=META-INF/manifest.xml><?xml version="1.0" encoding="utf-8"?>
<manifest:manifest xmlns:manifest="urn:oasis:names:tc:opendocument:xmlns:manifest:1.0">
  <manifest:file-entry manifest:full-path="/" manifest:media-type="application/vnd.oasis.opendocument.text"/>
  <manifest:file-entry manifest:full-path="Object 2/" manifest:media-type="application/vnd.oasis.opendocument.formula"/>
  <manifest:file-entry manifest:full-path="Object 3/" manifest:media-type="application/vnd.oasis.opendocument.formula"/>
  <manifest:file-entry manifest:full-path="content.xml" manifest:media-type="text/xml"/>
  <manifest:file-entry manifest:full-path="styles.xml" manifest:media-type="text/xml"/>
  <manifest:file-entry manifest:full-path="settings.xml" manifest:media-type="text/xml"/>
  <manifest:file-entry manifest:full-path="Object 2/content.xml" manifest:media-type="text/xml"/>
  <manifest:file-entry manifest:full-path="Object 3/content.xml" manifest:media-type="text/xml"/>
  <manifest:file-entry manifest:full-path="meta.xml" manifest:media-type="text/xml"/>
  <manifest:file-entry manifest:full-path="Object 1" manifest:media-type="application/octet-stream"/>
  <manifest:file-entry manifest:full-path="ObjectReplacements/Object 1" manifest:media-type=""/>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oto Serif CJK SC" svg:font-family="Noto Serif CJK SC" style:font-family-generic="system" style:font-pitch="variable"/>
    <style:font-face style:name="Noto Sans" svg:font-family="Noto Sans"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Noto Sans CJK SC" svg:font-family="Noto Sans CJK SC" style:font-family-generic="system" style:font-pitch="variable"/>
    <style:font-face style:name="Liberation Mono" svg:font-family="Liberation Mono" style:font-family-generic="roman" style:font-pitch="variable"/>
    <style:font-face style:name="Noto Sans Mono CJK SC" svg:font-family="Noto Sans Mono CJK SC" style:font-family-generic="modern" style:font-pitch="fixed"/>
    <style:font-face style:name="OpenSymbol" style:font-charset="x-symbol" svg:font-family="OpenSymbol" style:font-family-generic="system"/>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1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1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1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1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1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1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1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1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text:list-style style:name="LFO2">
      <text:list-level-style-bullet text:level="1" text:style-name="WW_CharLFO2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style:style style:name="P1" style:parent-style-name="Heading1" style:master-page-name="MP0" style:family="paragraph">
      <style:paragraph-properties fo:break-before="page" fo:margin-top="0in" fo:margin-bottom="0.0972in" fo:line-height="115%"/>
      <style:text-properties fo:font-size="20pt" style:font-size-asian="20pt" style:font-size-complex="20pt"/>
    </style:style>
    <style:style style:name="P2" style:parent-style-name="Textbody" style:family="paragraph">
      <style:paragraph-properties fo:text-align="center"/>
      <style:text-properties style:font-name="Times New Roman" style:font-name-complex="Times New Roman" fo:font-weight="bold" style:font-weight-asian="bold" style:font-weight-complex="bold" fo:font-size="14pt" style:font-size-asian="14pt" style:font-size-complex="14pt"/>
    </style:style>
    <style:style style:name="P3" style:parent-style-name="Textbody" style:family="paragraph">
      <style:paragraph-properties fo:text-align="center"/>
      <style:text-properties style:font-name="Times New Roman" style:font-name-complex="Times New Roman" fo:font-weight="bold" style:font-weight-asian="bold" style:font-weight-complex="bold" fo:font-size="14pt" style:font-size-asian="14pt" style:font-size-complex="14pt"/>
    </style:style>
    <style:style style:name="P4" style:parent-style-name="Textbody" style:family="paragraph">
      <style:paragraph-properties fo:text-align="center"/>
    </style:style>
    <style:style style:name="T5" style:parent-style-name="DefaultParagraphFont" style:family="text">
      <style:text-properties style:font-name="Times New Roman" style:font-name-complex="Times New Roman" fo:font-weight="bold" style:font-weight-asian="bold" style:font-weight-complex="bold" fo:font-size="14pt" style:font-size-asian="14pt" style:font-size-complex="14pt"/>
    </style:style>
    <style:style style:name="T6" style:parent-style-name="DefaultParagraphFont" style:family="text">
      <style:text-properties style:font-name="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7" style:parent-style-name="DefaultParagraphFont" style:family="text">
      <style:text-properties style:font-name="Times New Roman" style:font-name-complex="Times New Roman" fo:font-weight="bold" style:font-weight-asian="bold" style:font-weight-complex="bold" fo:font-size="14pt" style:font-size-asian="14pt" style:font-size-complex="14pt"/>
    </style:style>
    <style:style style:name="P8" style:parent-style-name="Heading1" style:family="paragraph">
      <style:text-properties fo:font-size="16pt" style:font-size-asian="16pt" style:font-size-complex="16pt"/>
    </style:style>
    <style:style style:name="P9" style:parent-style-name="Textbody" style:family="paragraph">
      <style:paragraph-properties fo:text-align="justify"/>
    </style:style>
    <style:style style:name="T10" style:parent-style-name="DefaultParagraphFont" style:family="text">
      <style:text-properties fo:font-weight="bold" style:font-weight-asian="bold" style:font-weight-complex="bold"/>
    </style:style>
    <style:style style:name="T11" style:parent-style-name="DefaultParagraphFont" style:family="text">
      <style:text-properties fo:font-style="italic" style:font-style-asian="italic" style:font-style-complex="italic"/>
    </style:style>
    <style:style style:name="P12" style:parent-style-name="Heading1" style:family="paragraph">
      <style:text-properties fo:font-size="14pt" style:font-size-asian="14pt" style:font-size-complex="14pt"/>
    </style:style>
    <style:style style:name="P13" style:parent-style-name="Textbody" style:family="paragraph">
      <style:paragraph-properties fo:text-align="justify"/>
    </style:style>
    <style:style style:name="P14" style:parent-style-name="Textbody" style:family="paragraph">
      <style:paragraph-properties fo:text-align="justify"/>
    </style:style>
    <style:style style:name="P15" style:parent-style-name="Textbody" style:family="paragraph">
      <style:paragraph-properties fo:text-align="justify"/>
    </style:style>
    <style:style style:name="P16" style:parent-style-name="Heading1" style:family="paragraph">
      <style:paragraph-properties fo:margin-top="0in" fo:margin-bottom="0.0972in" fo:line-height="115%"/>
      <style:text-properties fo:font-size="16pt" style:font-size-asian="16pt" style:font-size-complex="16pt"/>
    </style:style>
    <style:style style:name="P17" style:parent-style-name="Heading2" style:family="paragraph">
      <style:paragraph-properties fo:margin-top="0in" fo:margin-bottom="0.0972in" fo:line-height="115%"/>
      <style:text-properties fo:font-size="11pt" style:font-size-asian="11pt" style:font-size-complex="11pt"/>
    </style:style>
    <style:style style:name="P18" style:parent-style-name="Textbody" style:family="paragraph">
      <style:paragraph-properties fo:text-align="justify"/>
    </style:style>
    <style:style style:name="T19" style:parent-style-name="DefaultParagraphFont" style:family="text">
      <style:text-properties style:font-name="Times New Roman" style:font-name-asian="Times New Roman" style:font-name-complex="Times New Roman"/>
    </style:style>
    <style:style style:name="T20" style:parent-style-name="DefaultParagraphFont" style:family="text">
      <style:text-properties style:font-name="Times New Roman" style:font-name-asian="Times New Roman" style:font-name-complex="Times New Roman"/>
    </style:style>
    <style:style style:name="P21" style:parent-style-name="Textbody" style:family="paragraph">
      <style:paragraph-properties fo:text-align="justify"/>
    </style:style>
    <style:style style:name="P22" style:parent-style-name="Textbody" style:family="paragraph">
      <style:paragraph-properties fo:text-align="justify"/>
    </style:style>
    <style:style style:name="P23" style:parent-style-name="Textbody" style:family="paragraph">
      <style:paragraph-properties fo:text-align="justify"/>
    </style:style>
    <style:style style:name="P24" style:parent-style-name="Textbody" style:family="paragraph">
      <style:paragraph-properties fo:text-align="justify"/>
    </style:style>
    <style:style style:name="P25" style:parent-style-name="Textbody" style:family="paragraph">
      <style:paragraph-properties fo:text-align="justify"/>
    </style:style>
    <style:style style:name="P26" style:parent-style-name="Textbody" style:family="paragraph">
      <style:paragraph-properties fo:text-align="justify"/>
    </style:style>
    <style:style style:name="P27" style:parent-style-name="Textbody" style:family="paragraph">
      <style:paragraph-properties fo:text-align="justify"/>
    </style:style>
    <style:style style:name="P28" style:parent-style-name="Textbody" style:family="paragraph">
      <style:paragraph-properties fo:text-align="justify"/>
    </style:style>
    <style:style style:name="P29" style:parent-style-name="Textbody" style:family="paragraph">
      <style:paragraph-properties fo:text-align="justify"/>
    </style:style>
    <style:style style:name="P30" style:parent-style-name="Textbody" style:family="paragraph">
      <style:paragraph-properties fo:text-align="justify"/>
    </style:style>
    <style:style style:name="P31" style:parent-style-name="Textbody" style:family="paragraph">
      <style:paragraph-properties fo:text-align="justify"/>
    </style:style>
    <style:style style:name="P32" style:parent-style-name="Textbody" style:family="paragraph">
      <style:paragraph-properties fo:text-align="justify"/>
    </style:style>
    <style:style style:name="P33" style:parent-style-name="Textbody" style:family="paragraph">
      <style:paragraph-properties fo:text-align="justify"/>
    </style:style>
    <style:style style:name="P34" style:parent-style-name="Textbody" style:family="paragraph">
      <style:paragraph-properties fo:text-align="justify"/>
    </style:style>
    <style:style style:name="P35" style:parent-style-name="Textbody" style:family="paragraph">
      <style:paragraph-properties fo:text-align="justify"/>
    </style:style>
    <style:style style:name="P36" style:parent-style-name="Textbody" style:family="paragraph">
      <style:paragraph-properties fo:text-align="justify"/>
    </style:style>
    <style:style style:name="P37" style:parent-style-name="Textbody" style:family="paragraph">
      <style:paragraph-properties fo:text-align="justify"/>
    </style:style>
    <style:style style:name="P38" style:parent-style-name="Textbody" style:family="paragraph">
      <style:paragraph-properties fo:text-align="justify"/>
    </style:style>
    <style:style style:name="P39" style:parent-style-name="Textbody" style:family="paragraph">
      <style:paragraph-properties fo:text-align="justify"/>
    </style:style>
    <style:style style:name="P40" style:parent-style-name="Textbody" style:family="paragraph">
      <style:paragraph-properties fo:text-align="justify"/>
    </style:style>
    <style:style style:name="P41" style:parent-style-name="Textbody" style:family="paragraph">
      <style:paragraph-properties fo:text-align="justify"/>
    </style:style>
    <style:style style:name="P42" style:parent-style-name="Textbody" style:family="paragraph">
      <style:paragraph-properties fo:text-align="justify"/>
    </style:style>
    <style:style style:name="P43" style:parent-style-name="Textbody" style:family="paragraph">
      <style:paragraph-properties fo:text-align="justify"/>
    </style:style>
    <style:style style:name="P44" style:parent-style-name="Textbody" style:family="paragraph">
      <style:paragraph-properties fo:text-align="justify"/>
    </style:style>
    <style:style style:name="P45" style:parent-style-name="Heading2" style:family="paragraph">
      <style:paragraph-properties fo:margin-top="0in" fo:margin-bottom="0.0972in" fo:line-height="115%"/>
    </style:style>
    <style:style style:name="P46" style:parent-style-name="Heading2" style:family="paragraph">
      <style:paragraph-properties fo:margin-top="0in" fo:margin-bottom="0.0972in" fo:line-height="115%"/>
    </style:style>
    <style:style style:name="P47" style:parent-style-name="Heading2" style:family="paragraph">
      <style:paragraph-properties fo:margin-top="0in" fo:margin-bottom="0.0972in" fo:line-height="115%"/>
    </style:style>
    <style:style style:name="P48" style:parent-style-name="Textbody" style:family="paragraph">
      <style:paragraph-properties fo:text-align="justify"/>
    </style:style>
    <style:style style:name="P49" style:parent-style-name="Textbody" style:family="paragraph">
      <style:paragraph-properties fo:text-align="justify"/>
    </style:style>
    <style:style style:name="P50" style:parent-style-name="Textbody" style:family="paragraph">
      <style:paragraph-properties fo:text-align="justify"/>
    </style:style>
    <style:style style:name="P51" style:parent-style-name="Heading2" style:family="paragraph">
      <style:paragraph-properties fo:margin-top="0in" fo:margin-bottom="0.0972in" fo:line-height="115%"/>
    </style:style>
    <style:style style:name="P52" style:parent-style-name="Textbody" style:family="paragraph">
      <style:paragraph-properties fo:text-align="justify"/>
    </style:style>
    <style:style style:name="P53" style:parent-style-name="Textbody" style:family="paragraph">
      <style:paragraph-properties fo:margin-bottom="0in"/>
    </style:style>
    <style:style style:name="T54" style:parent-style-name="DefaultParagraphFont" style:family="text">
      <style:text-properties style:text-position="sub 66.6%"/>
    </style:style>
    <style:style style:name="P55" style:parent-style-name="Textbody" style:family="paragraph">
      <style:paragraph-properties fo:margin-bottom="0in"/>
    </style:style>
    <style:style style:name="T56" style:parent-style-name="DefaultParagraphFont" style:family="text">
      <style:text-properties style:text-position="sub 66.6%"/>
    </style:style>
    <style:style style:name="P57" style:parent-style-name="Textbody" style:family="paragraph"/>
    <style:style style:name="T58" style:parent-style-name="DefaultParagraphFont" style:family="text">
      <style:text-properties style:text-position="sub 66.6%"/>
    </style:style>
    <style:style style:name="P59" style:parent-style-name="Standard" style:family="paragraph">
      <style:paragraph-properties fo:text-align="start"/>
    </style:style>
    <style:style style:name="T60" style:parent-style-name="DefaultParagraphFont" style:family="text">
      <style:text-properties style:font-name="Liberation Mono" fo:font-size="11pt" style:font-size-asian="11pt"/>
    </style:style>
    <style:style style:name="P61" style:parent-style-name="Standard" style:family="paragraph">
      <style:text-properties style:font-name="Liberation Mono" fo:font-size="11pt" style:font-size-asian="11pt"/>
    </style:style>
    <style:style style:name="P62" style:parent-style-name="Standard" style:family="paragraph">
      <style:text-properties style:font-name="Liberation Mono" fo:font-size="11pt" style:font-size-asian="11pt"/>
    </style:style>
    <style:style style:name="P63" style:parent-style-name="Textbody" style:family="paragraph">
      <style:paragraph-properties fo:margin-bottom="0in"/>
    </style:style>
    <style:style style:name="P64" style:parent-style-name="Textbody" style:family="paragraph">
      <style:paragraph-properties fo:margin-bottom="0in"/>
    </style:style>
    <style:style style:name="P65" style:parent-style-name="Textbody" style:family="paragraph"/>
    <style:style style:name="P66" style:parent-style-name="Heading1" style:family="paragraph">
      <style:paragraph-properties fo:margin-top="0in" fo:margin-bottom="0.0972in" fo:line-height="115%"/>
      <style:text-properties fo:font-size="18pt" style:font-size-asian="18pt" style:font-size-complex="18pt"/>
    </style:style>
    <style:style style:name="P67" style:parent-style-name="Heading2" style:family="paragraph">
      <style:paragraph-properties fo:margin-top="0in" fo:margin-bottom="0.0972in" fo:line-height="115%"/>
      <style:text-properties fo:font-size="12pt" style:font-size-asian="12pt" style:font-size-complex="12pt"/>
    </style:style>
    <style:style style:name="P68" style:parent-style-name="Table" style:family="paragraph">
      <style:paragraph-properties fo:keep-with-next="always"/>
    </style:style>
    <style:style style:name="P69" style:parent-style-name="Textbody" style:family="paragraph">
      <style:paragraph-properties fo:text-align="justify"/>
    </style:style>
    <style:style style:name="T70" style:parent-style-name="DefaultParagraphFont" style:family="text">
      <style:text-properties fo:color="#158466"/>
    </style:style>
    <style:style style:name="P71" style:parent-style-name="Textbody" style:family="paragraph">
      <style:paragraph-properties fo:text-align="justify"/>
    </style:style>
    <style:style style:name="P72" style:parent-style-name="Textbody" style:family="paragraph">
      <style:paragraph-properties fo:text-align="justify"/>
    </style:style>
    <style:style style:name="T73" style:parent-style-name="DefaultParagraphFont" style:family="text">
      <style:text-properties fo:color="#158466"/>
    </style:style>
    <style:style style:name="P74" style:parent-style-name="Textbody" style:family="paragraph">
      <style:paragraph-properties fo:text-align="justify"/>
    </style:style>
    <style:style style:name="P75" style:parent-style-name="Textbody" style:family="paragraph">
      <style:text-properties fo:color="#00A933"/>
    </style:style>
    <style:style style:name="P76" style:parent-style-name="Heading2" style:family="paragraph">
      <style:paragraph-properties fo:margin-top="0in" fo:margin-bottom="0.0972in" fo:line-height="115%"/>
    </style:style>
    <style:style style:name="P77" style:parent-style-name="Heading2" style:family="paragraph">
      <style:paragraph-properties fo:margin-top="0in" fo:margin-bottom="0.0972in" fo:line-height="115%"/>
    </style:style>
    <style:style style:name="P78" style:parent-style-name="Heading2" style:family="paragraph">
      <style:paragraph-properties fo:margin-top="0in" fo:margin-bottom="0.0972in" fo:line-height="115%"/>
    </style:style>
    <style:style style:name="P79" style:parent-style-name="Textbody" style:family="paragraph">
      <style:paragraph-properties fo:text-align="justify"/>
    </style:style>
    <style:style style:name="P80" style:parent-style-name="Heading2" style:family="paragraph">
      <style:paragraph-properties fo:margin-top="0in" fo:margin-bottom="0.0972in" fo:line-height="115%"/>
      <style:text-properties fo:font-size="14pt" style:font-size-asian="14pt" style:font-size-complex="14pt"/>
    </style:style>
    <style:style style:name="P81" style:parent-style-name="Textbody" style:family="paragraph">
      <style:paragraph-properties fo:text-align="justify"/>
    </style:style>
    <style:style style:name="P82" style:parent-style-name="Textbody" style:family="paragraph">
      <style:paragraph-properties fo:text-align="justify"/>
    </style:style>
    <style:style style:name="P83" style:parent-style-name="Textbody" style:family="paragraph">
      <style:paragraph-properties fo:text-align="justify"/>
    </style:style>
    <style:style style:name="P84" style:parent-style-name="Standard" style:family="paragraph">
      <style:paragraph-properties fo:text-align="justify"/>
    </style:style>
    <style:style style:name="P85" style:parent-style-name="Heading2" style:family="paragraph">
      <style:paragraph-properties fo:margin-top="0in" fo:margin-bottom="0.0972in" fo:line-height="115%"/>
    </style:style>
    <style:style style:name="P86" style:parent-style-name="Textbody" style:family="paragraph">
      <style:paragraph-properties fo:text-align="justify"/>
    </style:style>
    <style:style style:name="P87" style:parent-style-name="Textbody" style:family="paragraph">
      <style:paragraph-properties fo:text-align="justify"/>
    </style:style>
    <style:style style:name="P88" style:parent-style-name="Textbody" style:family="paragraph">
      <style:paragraph-properties fo:text-align="justify"/>
    </style:style>
    <style:style style:name="P89" style:parent-style-name="Standard" style:family="paragraph">
      <style:text-properties fo:color="#00A933"/>
    </style:style>
    <style:style style:name="P90" style:parent-style-name="Heading2" style:family="paragraph">
      <style:paragraph-properties fo:margin-top="0in" fo:margin-bottom="0.0972in" fo:line-height="115%"/>
    </style:style>
    <style:style style:name="P91" style:parent-style-name="Standard" style:family="paragraph">
      <style:paragraph-properties fo:text-align="justify"/>
    </style:style>
    <style:style style:name="T92" style:parent-style-name="DefaultParagraphFont" style:family="text">
      <style:text-properties fo:color="#2A6099"/>
    </style:style>
    <style:style style:name="P93" style:parent-style-name="Figure" style:family="paragraph">
      <style:paragraph-properties fo:text-align="center"/>
    </style:style>
    <style:style style:name="P94" style:parent-style-name="Heading1" style:family="paragraph">
      <style:paragraph-properties fo:margin-top="0in" fo:margin-bottom="0.0972in" fo:line-height="115%"/>
      <style:text-properties fo:font-size="14pt" style:font-size-asian="14pt" style:font-size-complex="14pt"/>
    </style:style>
    <style:style style:name="P95" style:parent-style-name="Textbody" style:family="paragraph">
      <style:paragraph-properties fo:text-align="justify"/>
    </style:style>
    <style:style style:name="P96" style:parent-style-name="Textbody" style:family="paragraph">
      <style:paragraph-properties fo:text-align="justify"/>
    </style:style>
    <style:style style:name="P97" style:parent-style-name="Textbody" style:family="paragraph">
      <style:paragraph-properties fo:text-align="justify"/>
    </style:style>
    <style:style style:name="P98" style:parent-style-name="Textbody" style:family="paragraph">
      <style:paragraph-properties fo:text-align="justify"/>
    </style:style>
    <style:style style:name="P99" style:parent-style-name="Heading1" style:family="paragraph">
      <style:paragraph-properties fo:margin-top="0in" fo:margin-bottom="0.0972in" fo:line-height="115%"/>
      <style:text-properties fo:font-size="14pt" style:font-size-asian="14pt" style:font-size-complex="14pt"/>
    </style:style>
    <style:style style:name="P100" style:parent-style-name="Normal" style:family="paragraph">
      <style:text-properties style:font-name="Times New Roman" style:font-name-complex="Times New Roman" fo:font-weight="bold" style:font-weight-asian="bold"/>
    </style:style>
    <style:style style:name="P101" style:parent-style-name="Normal" style:family="paragraph">
      <style:text-properties style:font-name="Times New Roman" style:font-name-complex="Times New Roman"/>
    </style:style>
    <style:style style:name="P102" style:parent-style-name="Normal" style:family="paragraph">
      <style:paragraph-properties fo:text-align="justify"/>
      <style:text-properties style:font-name="Times New Roman" style:font-name-complex="Times New Roman"/>
    </style:style>
    <style:style style:name="P103" style:parent-style-name="Heading1" style:family="paragraph">
      <style:paragraph-properties fo:margin-top="0in" fo:margin-bottom="0.0972in" fo:line-height="115%"/>
      <style:text-properties fo:font-size="14pt" style:font-size-asian="14pt" style:font-size-complex="14pt"/>
    </style:style>
    <style:style style:name="S1" style:family="section">
      <style:section-properties fo:margin-left="0in" fo:margin-right="0in" style:writing-mode="lr-tb"/>
    </style:style>
    <style:style style:name="T104" style:parent-style-name="DefaultParagraphFont" style:family="text">
      <style:text-properties fo:font-style="italic" style:font-style-asian="italic"/>
    </style:style>
    <style:style style:name="T105" style:parent-style-name="DefaultParagraphFont" style:family="text">
      <style:text-properties fo:font-style="italic" style:font-style-asian="italic"/>
    </style:style>
    <style:style style:name="T106" style:parent-style-name="DefaultParagraphFont" style:family="text">
      <style:text-properties fo:font-style="italic" style:font-style-asian="italic"/>
    </style:style>
    <style:style style:name="T107" style:parent-style-name="DefaultParagraphFont" style:family="text">
      <style:text-properties fo:font-style="italic" style:font-style-asian="italic"/>
    </style:style>
    <style:style style:name="T108" style:parent-style-name="DefaultParagraphFont" style:family="text">
      <style:text-properties fo:font-style="italic" style:font-style-asian="italic"/>
    </style:style>
    <style:style style:name="T109" style:parent-style-name="DefaultParagraphFont" style:family="text">
      <style:text-properties fo:font-style="italic" style:font-style-asian="italic"/>
    </style:style>
    <style:style style:name="T110" style:parent-style-name="DefaultParagraphFont" style:family="text">
      <style:text-properties fo:font-style="italic" style:font-style-asian="italic"/>
    </style:style>
    <style:style style:name="T111" style:parent-style-name="DefaultParagraphFont" style:family="text">
      <style:text-properties fo:font-style="italic" style:font-style-asian="italic"/>
    </style:style>
    <style:style style:name="T112" style:parent-style-name="DefaultParagraphFont" style:family="text">
      <style:text-properties fo:font-style="italic" style:font-style-asian="italic"/>
    </style:style>
    <style:style style:name="T113" style:parent-style-name="DefaultParagraphFont" style:family="text">
      <style:text-properties fo:font-style="italic" style:font-style-asian="italic"/>
    </style:style>
    <style:style style:name="T114" style:parent-style-name="DefaultParagraphFont" style:family="text">
      <style:text-properties fo:font-style="italic" style:font-style-asian="italic"/>
    </style:style>
    <style:style style:name="T115" style:parent-style-name="DefaultParagraphFont" style:family="text">
      <style:text-properties fo:font-style="italic" style:font-style-asian="italic"/>
    </style:style>
    <style:style style:name="T116" style:parent-style-name="DefaultParagraphFont" style:family="text">
      <style:text-properties fo:font-style="italic" style:font-style-asian="italic"/>
    </style:style>
    <style:style style:name="T117" style:parent-style-name="DefaultParagraphFont" style:family="text">
      <style:text-properties fo:font-style="italic" style:font-style-asian="italic"/>
    </style:style>
    <style:style style:name="T118" style:parent-style-name="DefaultParagraphFont" style:family="text">
      <style:text-properties fo:font-style="italic" style:font-style-asian="italic"/>
    </style:style>
    <style:style style:name="T119" style:parent-style-name="DefaultParagraphFont" style:family="text">
      <style:text-properties fo:font-style="italic" style:font-style-asian="italic"/>
    </style:style>
    <style:style style:name="T120" style:parent-style-name="DefaultParagraphFont" style:family="text">
      <style:text-properties fo:font-style="italic" style:font-style-asian="italic"/>
    </style:style>
    <style:style style:name="T121" style:parent-style-name="DefaultParagraphFont" style:family="text">
      <style:text-properties fo:font-style="italic" style:font-style-asian="italic"/>
    </style:style>
    <style:style style:name="T122" style:parent-style-name="DefaultParagraphFont" style:family="text">
      <style:text-properties fo:font-style="italic" style:font-style-asian="italic"/>
    </style:style>
    <style:style style:name="T123" style:parent-style-name="DefaultParagraphFont" style:family="text">
      <style:text-properties fo:font-style="italic" style:font-style-asian="italic"/>
    </style:style>
    <style:style style:name="T124" style:parent-style-name="DefaultParagraphFont" style:family="text">
      <style:text-properties fo:font-style="italic" style:font-style-asian="italic"/>
    </style:style>
    <style:style style:name="T125" style:parent-style-name="DefaultParagraphFont" style:family="text">
      <style:text-properties fo:font-style="italic" style:font-style-asian="italic"/>
    </style:style>
    <style:style style:name="T126" style:parent-style-name="DefaultParagraphFont" style:family="text">
      <style:text-properties fo:font-style="italic" style:font-style-asian="italic"/>
    </style:style>
    <style:style style:name="T127" style:parent-style-name="DefaultParagraphFont" style:family="text">
      <style:text-properties fo:font-style="italic" style:font-style-asian="italic"/>
    </style:style>
    <style:style style:name="T128" style:parent-style-name="DefaultParagraphFont" style:family="text">
      <style:text-properties fo:font-style="italic" style:font-style-asian="italic"/>
    </style:style>
    <style:style style:name="T129" style:parent-style-name="DefaultParagraphFont" style:family="text">
      <style:text-properties fo:font-style="italic" style:font-style-asian="italic"/>
    </style:style>
    <style:style style:name="T130" style:parent-style-name="DefaultParagraphFont" style:family="text">
      <style:text-properties fo:font-style="italic" style:font-style-asian="italic"/>
    </style:style>
    <style:style style:name="T131" style:parent-style-name="DefaultParagraphFont" style:family="text">
      <style:text-properties fo:font-style="italic" style:font-style-asian="italic"/>
    </style:style>
    <style:style style:name="T132" style:parent-style-name="DefaultParagraphFont" style:family="text">
      <style:text-properties fo:font-style="italic" style:font-style-asian="italic"/>
    </style:style>
    <style:style style:name="T133" style:parent-style-name="DefaultParagraphFont" style:family="text">
      <style:text-properties fo:font-style="italic" style:font-style-asian="italic"/>
    </style:style>
    <style:style style:name="T134" style:parent-style-name="DefaultParagraphFont" style:family="text">
      <style:text-properties fo:font-style="italic" style:font-style-asian="italic"/>
    </style:style>
    <style:style style:name="T135" style:parent-style-name="DefaultParagraphFont" style:family="text">
      <style:text-properties fo:font-style="italic" style:font-style-asian="italic"/>
    </style:style>
    <style:style style:name="T136" style:parent-style-name="DefaultParagraphFont" style:family="text">
      <style:text-properties fo:font-style="italic" style:font-style-asian="italic"/>
    </style:style>
    <style:style style:name="T137" style:parent-style-name="DefaultParagraphFont" style:family="text">
      <style:text-properties fo:font-style="italic" style:font-style-asian="italic"/>
    </style:style>
    <style:style style:name="T138" style:parent-style-name="DefaultParagraphFont" style:family="text">
      <style:text-properties fo:font-style="italic" style:font-style-asian="italic"/>
    </style:style>
    <style:style style:name="T139" style:parent-style-name="DefaultParagraphFont" style:family="text">
      <style:text-properties fo:font-style="italic" style:font-style-asian="italic"/>
    </style:style>
    <style:style style:name="T140" style:parent-style-name="DefaultParagraphFont" style:family="text">
      <style:text-properties fo:font-style="italic" style:font-style-asian="italic"/>
    </style:style>
    <style:style style:name="T141" style:parent-style-name="DefaultParagraphFont" style:family="text">
      <style:text-properties fo:font-style="italic" style:font-style-asian="italic"/>
    </style:style>
    <style:style style:name="T142" style:parent-style-name="DefaultParagraphFont" style:family="text">
      <style:text-properties fo:font-style="italic" style:font-style-asian="italic"/>
    </style:style>
    <style:style style:name="T143" style:parent-style-name="DefaultParagraphFont" style:family="text">
      <style:text-properties fo:font-style="italic" style:font-style-asian="italic"/>
    </style:style>
    <style:style style:name="T144" style:parent-style-name="DefaultParagraphFont" style:family="text">
      <style:text-properties fo:font-style="italic" style:font-style-asian="italic"/>
    </style:style>
    <style:style style:name="T145" style:parent-style-name="DefaultParagraphFont" style:family="text">
      <style:text-properties fo:font-style="italic" style:font-style-asian="italic"/>
    </style:style>
    <style:style style:name="T146" style:parent-style-name="DefaultParagraphFont" style:family="text">
      <style:text-properties fo:font-style="italic" style:font-style-asian="italic"/>
    </style:style>
    <style:style style:name="T147" style:parent-style-name="DefaultParagraphFont" style:family="text">
      <style:text-properties fo:font-style="italic" style:font-style-asian="italic"/>
    </style:style>
    <style:style style:name="T148" style:parent-style-name="DefaultParagraphFont" style:family="text">
      <style:text-properties fo:font-style="italic" style:font-style-asian="italic"/>
    </style:style>
    <style:style style:name="T149" style:parent-style-name="DefaultParagraphFont" style:family="text">
      <style:text-properties fo:font-style="italic" style:font-style-asian="italic"/>
    </style:style>
    <style:style style:name="T150" style:parent-style-name="DefaultParagraphFont" style:family="text">
      <style:text-properties fo:font-style="italic" style:font-style-asian="italic"/>
    </style:style>
    <style:style style:name="T151" style:parent-style-name="DefaultParagraphFont" style:family="text">
      <style:text-properties fo:font-style="italic" style:font-style-asian="italic"/>
    </style:style>
    <style:style style:name="T152" style:parent-style-name="DefaultParagraphFont" style:family="text">
      <style:text-properties fo:font-style="italic" style:font-style-asian="italic"/>
    </style:style>
    <style:style style:name="T153" style:parent-style-name="DefaultParagraphFont" style:family="text">
      <style:text-properties fo:font-style="italic" style:font-style-asian="italic"/>
    </style:style>
    <style:style style:name="T154" style:parent-style-name="DefaultParagraphFont" style:family="text">
      <style:text-properties fo:font-style="italic" style:font-style-asian="italic"/>
    </style:style>
    <style:style style:name="T155" style:parent-style-name="DefaultParagraphFont" style:family="text">
      <style:text-properties fo:font-style="italic" style:font-style-asian="italic"/>
    </style:style>
    <style:style style:name="T156" style:parent-style-name="DefaultParagraphFont" style:family="text">
      <style:text-properties fo:font-style="italic" style:font-style-asian="italic"/>
    </style:style>
    <style:style style:name="T157" style:parent-style-name="DefaultParagraphFont" style:family="text">
      <style:text-properties fo:font-style="italic" style:font-style-asian="italic"/>
    </style:style>
    <style:style style:name="T158" style:parent-style-name="DefaultParagraphFont" style:family="text">
      <style:text-properties fo:font-style="italic" style:font-style-asian="italic"/>
    </style:style>
    <style:style style:name="T159" style:parent-style-name="DefaultParagraphFont" style:family="text">
      <style:text-properties fo:font-style="italic" style:font-style-asian="italic"/>
    </style:style>
    <style:style style:name="T160" style:parent-style-name="DefaultParagraphFont" style:family="text">
      <style:text-properties fo:font-style="italic" style:font-style-asian="italic"/>
    </style:style>
    <style:style style:name="S2" style:family="section">
      <style:section-properties fo:margin-left="0in" fo:margin-right="0in" style:writing-mode="lr-tb"/>
    </style:style>
    <style:style style:family="graphic" style:name="a20" style:parent-style-name="Graphics">
      <style:graphic-properties fo:border="0.01042in none" fo:background-color="transparent" fo:clip="rect(0in, 0in, 0in, 0in)" draw:luminance="0%" draw:contrast="0%" draw:image-opacity="100%"/>
    </style:style>
    <style:style style:family="graphic" style:name="a21" style:parent-style-name="Graphics">
      <style:graphic-properties fo:wrap-option="wrap" fo:border="0.01042in none" fo:padding-top="0in" fo:padding-bottom="0in" fo:padding-left="0in" fo:padding-right="0in" fo:background-color="transparent" draw:textarea-vertical-align="top" draw:textarea-horizontal-align="left" draw:auto-grow-width="false" draw:auto-grow-height="true"/>
      <style:paragraph-properties style:font-independent-line-spacing="false" style:writing-mode="lr-tb"/>
    </style:style>
    <style:style style:family="graphic" style:name="a22" style:parent-style-name="Graphics">
      <style:graphic-properties fo:border="0.01042in none" fo:background-color="transparent" fo:clip="rect(0in, 0in, 0in, 0in)" draw:luminance="0%" draw:contrast="0%" draw:image-opacity="100%"/>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ragraph" style:vertical-rel="page-content" style:horizontal-pos="center" style:vertical-pos="top" draw:auto-grow-width="false" draw:auto-grow-height="false"/>
      <style:paragraph-properties style:font-independent-line-spacing="false" style:writing-mode="lr-tb"/>
    </style:style>
    <style:style style:family="graphic" style:name="a11" style:parent-style-name="Graphics">
      <style:graphic-properties fo:border="0.01042in none" fo:background-color="transparent" fo:clip="rect(0in, 0in, 0in, 0in)" draw:luminance="0%" draw:contrast="0%" draw:image-opacity="100%"/>
    </style:style>
    <style:style style:family="graphic" style:name="a12" style:parent-style-name="Graphics">
      <style:graphic-properties fo:wrap-option="wrap" fo:border="0.01042in none"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3" style:parent-style-name="Graphics">
      <style:graphic-properties fo:border="0.01042in none" fo:background-color="transparent" fo:clip="rect(0in, 0in, 0in, 0in)" draw:luminance="0%" draw:contrast="0%" draw:image-opacity="100%"/>
    </style:style>
    <style:style style:family="graphic" style:name="a14" style:parent-style-name="Graphics">
      <style:graphic-properties fo:wrap-option="wrap" fo:border="0.01042in none" fo:padding-top="0in" fo:padding-bottom="0in" fo:padding-left="0in" fo:padding-right="0in" fo:background-color="transparent" draw:textarea-vertical-align="top" draw:textarea-horizontal-align="left" draw:auto-grow-width="false" draw:auto-grow-height="true"/>
      <style:paragraph-properties style:font-independent-line-spacing="false" style:writing-mode="lr-tb"/>
    </style:style>
    <style:style style:family="graphic" style:name="a15" style:parent-style-name="Graphics">
      <style:graphic-properties fo:border="0.01042in none" fo:background-color="transparent" fo:clip="rect(0in, 0in, 0in, 0in)" draw:luminance="0%" draw:contrast="0%" draw:image-opacity="100%"/>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fo:clip="rect(0in, 0in, 0in, 0in)" draw:luminance="0%" draw:contrast="0%" draw:image-opacity="100%"/>
    </style:style>
    <style:style style:family="graphic" style:name="a18" style:parent-style-name="Graphics">
      <style:graphic-properties fo:wrap-option="wrap" fo:border="0.01042in none" fo:padding-top="0in" fo:padding-bottom="0in" fo:padding-left="0in" fo:padding-right="0in" fo:background-color="transparent" draw:textarea-vertical-align="top" draw:textarea-horizontal-align="left" draw:auto-grow-width="false" draw:auto-grow-height="true"/>
      <style:paragraph-properties style:font-independent-line-spacing="false" style:writing-mode="lr-tb"/>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draw:auto-grow-width="false" draw:auto-grow-height="true"/>
      <style:paragraph-properties style:font-independent-line-spacing="false" style:writing-mode="lr-tb"/>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graphic-properties style:vertical-pos="middle"/>
    </style:style>
    <style:style style:family="graphic" style:name="a5" style:parent-style-name="Graphics">
      <style:graphic-properties fo:border="0.01042in none" fo:background-color="transparent" fo:clip="rect(0in, 0in, 0in, 0in)" draw:luminance="0%" draw:contrast="0%" draw:image-opacity="100%"/>
    </style:style>
    <style:style style:family="graphic" style:name="a6">
      <style:graphic-properties style:vertical-pos="middle"/>
    </style:style>
    <style:style style:family="graphic" style:name="a7" style:parent-style-name="Graphics">
      <style:graphic-properties fo:border="0.01042in none" fo:background-color="transparent" fo:clip="rect(0.99359in, 0in, 3.96185in, 0.47756in)"/>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style:style>
  </office:automatic-styles>
  <office:body>
    <office:text text:use-soft-page-breaks="true">
      <text:h text:style-name="P1" text:outline-level="1"/>
      <text:p text:style-name="P2"/>
      <text:p text:style-name="P3"/>
      <text:p text:style-name="P4"><text:span text:style-name="T5">Mineral Profiling of Advanced Soybean (</text:span><text:span text:style-name="T6">Glycine max</text:span><text:span text:style-name="T7"><text:s/>(L.) Merr.) Breeding Lines Using Atomic Absorption Spectroscopy: Assessment of Nutritional Variability</text:span></text:p>
      <text:h text:style-name="P8" text:outline-level="1">Abstract</text:h>
      <text:p text:style-name="P9">Soybean (Glycine max (L.) Merr.) is a legume crop known for its high nutritional potential and the ability to address micronutrient deficiencies through biofortification. The current study assessed the mineral composition from 97 advanced soybean breeding lines using Atomic Absorption Spectroscopy (AAS) for measuring two macronutrients - calcium (Ca), magnesium (Mg) and four micro-nutrients - iron (Fe), zinc (Zn), copper (Cu), and manganese (Mn). Observations were subjected to correlation analysis, principal component analysis (PCA), hierarchical clustering, and a composite nutritional index. Substantial genetic variation was observed for all minerals. Calcium showed the highest variability, while magnesium displayed a more consistent accumulation. A weak to moderate positive relationships was detected among several micronutrients, especially Fe–Zn, Fe–Cu, and Fe–Mn, suggesting potential for simultaneous enhancement of multiple nutritional traits. PCA and hierarchical clustering categorized the genotypes into distinct groups based on their mineral composition, confirming significant diversity within the breeding material. The nutritional index highlighted PS 1670, PS 1521, PS 1734, EC 69729, and NRC 142 as outstanding genotypes with balanced and above-average levels of various minerals. These results illustrate the presence of informative genetic diversity for seed mineral content and decipher promising donor lines for soybean biofortification and nutrient enhancement. The study offers essential insights for the development of mineral-rich soybean cultivars aimed at promoting sustainable agriculture and improving human nutrition.</text:p>
      <text:p text:style-name="Textbody"><text:span text:style-name="T10">Keywords:</text:span><text:s/><text:span text:style-name="T11">Glycine max</text:span>; mineral profiling; atomic absorption spectroscopy; biofortification; principal component analysis; hierarchical clustering; nutritional index; genetic diversity</text:p>
      <text:p text:style-name="Textbody"/>
      <text:h text:style-name="P12" text:outline-level="1">Introduction</text:h>
      <text:p text:style-name="P13">Soybean (<text:span text:style-name="Emphasis">Glycine max</text:span><text:s/>(L.) Merr.) is among the most crucial leguminous crops owing to its incredible nutritional value, diverse composition and significant contribution to food and nutritional security (Dwevedi &amp; M., 2011; Gresshoff, 2013; Singer et al., 2023). Soybean has high protein and essential fatty acid content, in addition to several minerals, vitamins, dietary fibre and bioactive compounds (Fatima et al., 2025; Rotundo et al., 2024; Usman et al., 2025). <text:s/>This makes the crop indispensable for human consumption and animal feed. It has been used in various industrial applications. It is an economically important crop and plays important role in improving soil health and fertility through atmospheric nitrogen fixation reducing the need for chemical nitrogen fertilisers (Zveushe et al., 2023). There is a need for nutritionally superior crops which are climate-resilient. Modern soybean breeding aims to improve seed quality and nutritional composition (Duan et al., 2023; Singer et al., 2023). Mineral composition owes direct implication in human nutrition. Mineral inadequacy, especially micronutrient deficiencies, affect billions world over, aptly regarded as “hidden hunger”<text:s/><text:soft-page-break/>(Lowe, 2021; Ofori et al., 2022), especially in developing nations where plant-based nutrition is largely the factor. Essential minerals such as iron (Fe), zinc (Zn), copper (Cu), manganese (Mn), calcium (Ca), and magnesium (Mg) are crucial for human physiology and body functions. Iron, the cofactor of haemoglobin, helps the oxygen transport. <text:s/>Its deficiency leads to anaemia (Del Vecchio et al., 2024; Iolascon et al., 2024). For immunity, zinc is essential, which also being an antioxidant contributes to oxidative stress (Jarosz et al., 2017; Wessels et al., 2017). Copper is involved in redox reactions and also in iron metabolism (Kim et al., 2008). Manganese is an important cofactor for several enzymes (Chen, 2018). Macro-elements like Calcium and Magnesium are necessary for the physiological development, cell signalling, enzyme cofactors, skeletal development and metabolic regulation (Rosol &amp; Capen, 1997; Xiong et al., 2026). Hence, improving mineral content in soybean varieties has been a sustainable strategy for overall nutritional health and security.Mineral profile of soybean is a complicated quantitative characteristic. It is dictated by the genetic and environmental components. It also is influenced by soil composition, availability of minerals and genotypic × environmental interactions (Malle et al., 2020; Wang et al., 2022). There is broad variability among germplasm for seed mineral composition. Also, the extent of variation between the elements also differs considerably. <text:s/>This poses a challenge to identify superior germplasm for breeding (Hacisalihoglu &amp; Settles, 2017). Hence the main focus of breeding programs is to study the variability among the cultivars and to identify those lines which show distinct mineral improvement without compromising the yield and other traits. For this, it is essential for proper characterisation of breeding genotypes so that they can be seeded as parental germplasm for furthering the characters into the filial generations.Atomic Absorption Spectroscopy (AAS) is an accurate, sensitive technique, widely regarded and accepted for estimation of mineral composition in a sample (Miller et al., 2025). <text:s/>The technique is highly precise and capable of detecting and quantifying low concentration of the mineral. The results are reliable and reproducible making the technique. <text:s/>Its high precision, reproducibility, and ability to determine multiple elements at low concentrations make it an essential tool for nutritional profiling of various germplasm (Mohd Fairulnizal et al., 2019). Proper mineral profiling with AAS not only helps in identifying superior genotypes but also extracts scientific data that can be used in genetic and breeding programs for bio fortification studies for nutrition quality improvement. In the present investigation, 97 advanced soybean breeding lines were assessed for seed mineral composition by estimating calcium, magnesium, copper, iron, zinc, and manganese using Atomic Absorption Spectroscopy (AAS). <text:s/>Each observation was made in technical triplicates. This study aims to measure the magnitude of variability among breeding lines, identify genotypes with superior mineral composition, and to generate valuable information that aids in the development of mineral-rich soybean cultivars. These observations are expected to contribute immensely to soybean<text:s/></text:p>
      <text:p text:style-name="P14"/>
      <text:p text:style-name="P15">biofortification efforts and provide a scientific foundation for integrating nutritional quality traits for advancement of breeding programmes. This helps immensely in supporting sustainable agriculture and in improving human nutrition.</text:p>
      <text:p text:style-name="Textbody"/>
      <text:h text:style-name="P16" text:outline-level="1">Materials and Methods</text:h>
      <text:h text:style-name="P17" text:outline-level="2">Plant Material and Sample Preparation</text:h>
      <text:p text:style-name="P18"><text:span text:style-name="T19">In current study, ninety-seven advanced soybean breeding lines (Table 1) were choosen for the present study from advanced soybean breeding lines and were evaluated during two successive seasons,<text:s/></text:span><text:soft-page-break/><text:span text:style-name="T20">Kharif 2024 and 2025, at Norman E. Borlaug Crop Research Centre, Govind Ballabh Pant University of Agriculture and Technology, Pantnagar, U.S. Nagar, Uttarakhand, India (29°N latitude, 79.30°E longitude; altitude 243.8 m above mean sea level). Each genotype was sown in a five-row plot of 4 m length with a spacing of 45 cm between rows and 5 cm between plants. Upon maturity, the seeds were harvested, dried and cleaned to remove dirt and other debris. The seeds of each variety ground to fine and homogenous powder in mortar and pestle. The powdered sample was stored in airtight vials till dgestion.</text:span><text:s/></text:p>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draw:frame draw:z-index="251658240" draw:id="id1" draw:style-name="a3" draw:name="Object 9" text:anchor-type="as-char" svg:x="0in" svg:y="0in" svg:width="7.04792in" svg:height="6.84792in" style:rel-width="scale" style:rel-height="scale"><draw:object-ole draw:class-id="F4754C9B-64F5-4B40-8AF4-679732AC0607" xlink:href="Object 1" xlink:type="simple" xlink:show="embed" xlink:actuate="onLoad"/><draw:image xlink:href="ObjectReplacements/Object 1" xlink:type="simple" xlink:show="embed" xlink:actuate="onLoad"/><svg:title/><svg:desc/></draw:frame></text:p>
      <text:h text:style-name="P45" text:outline-level="2"/>
      <text:h text:style-name="P46" text:outline-level="2"/>
      <text:h text:style-name="P47" text:outline-level="2">Mineral Analysis of the Lines</text:h>
      <text:p text:style-name="P48">For mineral estimation, 500 mg of finely ground soybean seed sample was weighed into designate digestion cartridge and digested using a nitric acid (HNO₃) and hydrogen peroxide (H₂O₂) mixture using protocols mentioned in Bankaji et al., (2023). and Maharaj et al., (2021) The digestion reagent was prepared by mixing HNO₃ and H₂O₂ in 3:1 (v/v) ratio, and 5 mL of the mixture was added to each sample. The samples were digested in a digestion block for 45 minutes until a clear digest was obtained. The digest was cooled and diluted with 20 mL of distilled water and mixed thoroughly. The upper clear supernatant was carefully pipetted into a new centrifuge tube.Blank samples and calibration standards were prepared with pure chemicals sourced from HiMedia Laboratories. Supernatant digest of each sample was analysed by aspirating into the Atomic Absorption<text:s/></text:p>
      <text:p text:style-name="P49"/>
      <text:p text:style-name="P50">Spectrophotometer (AAS) and major minerals: calcium (Ca), magnesium (Mg) and minor minerals: iron (Fe), copper (Cu), manganese (Mn), and zinc (Zn) were analysed. Each sample was analysed in technical triplicates to reduce the variability in measurement. The mean value of the readings was considered for our analysis.</text:p>
      <text:h text:style-name="P51" text:outline-level="2">Statistical Analysis</text:h>
      <text:p text:style-name="P52">All the statistical analysis was performed using R language. The average of the replicate readings was considered for the analysis. Basic descriptive statistics, such as mean, standard deviation (SD), minimum, maximum, coefficient of variation (CV), and range, were calculated for each element across the genotypes. The mineral distribution across the genotypes was visualised using density distributions and boxplots to detect outliers in the data. Pairwise correlation between the elements was calculated using Pearson's correlation coefficients (Pearson, 1895) to study the relationships between the elements. A correlation matrix with relationships between all the elements was represented in correlation matrix with colour-coded heatmap. Dimensionality reduction using Principal Component Analysis (PCA) was carried out to convert the mineral dataset into principal components and look for the main contributors for diversity among the genotypes. The principal components with the highest eigen values were represented in the biplot that represents the variation of the genotypes along the components and the variables representing individual elements, as vectors. Hierarchical cluster analysis was conducted by calculating Euclidean distances by using Ward's minimum variance method (Ward, 1963), to categorise the genotypes into related clusters. A dendrogram represented the similarities in element composition between the genotypes. Mineral nutritional index (eqn-2) was evaluated using the average standardized values (eqn-1) of all the minerals for each of the genotypes. The genotypes were ranked, based on the index, to identify those with superior overall mineral composition.</text:p>
      <text:p text:style-name="Textbody"><draw:frame draw:style-name="a4" text:anchor-type="as-char" svg:x="0in" svg:y="0in" svg:width="0.97917in" svg:height="0.4375in" style:rel-width="scale" style:rel-height="scale"><draw:object xlink:href="Object 2/" xlink:type="simple" xlink:show="embed" xlink:actuate="onLoad"/></draw:frame><draw:frame draw:style-name="a5" draw:name="Image9" text:anchor-type="as-char" svg:x="0in" svg:y="0in" svg:width="0.9689in" svg:height="0.82205in" style:rel-width="scale" style:rel-height="scale"><draw:image xlink:href="media/image1.png" xlink:type="simple" xlink:show="embed" xlink:actuate="onLoad"/><svg:title/><svg:desc/></draw:frame><text:s/>eqn-1 <text:s/>(Hair et al., 2019; Johnson &amp; Wichern, 2007)</text:p>
      <text:p text:style-name="Textbody"/>
      <text:p text:style-name="Textbody">where:</text:p>
      <text:list text:style-name="LFO1" text:continue-numbering="true">
        <text:list-item>
          <text:p text:style-name="P53">X<text:span text:style-name="T54">ij</text:span>​ = observed value of mineral j in genotype i</text:p>
        </text:list-item>
        <text:list-item>
          <text:p text:style-name="P55">μ<text:span text:style-name="T56">j​<text:s/></text:span>= mean concentration of mineral j</text:p>
        </text:list-item>
        <text:list-item>
          <text:p text:style-name="P57">σ<text:span text:style-name="T58">j​<text:s/></text:span>= standard deviation of mineral j</text:p>
        </text:list-item>
      </text:list>
      <text:p text:style-name="Standard"/>
      <text:p text:style-name="Standard"/>
      <text:p text:style-name="Standard"/>
      <text:p text:style-name="P59"><draw:frame draw:style-name="a6" text:anchor-type="as-char" svg:x="0in" svg:y="0in" svg:width="1.11458in" svg:height="0.40625in" style:rel-width="scale" style:rel-height="scale"><draw:object xlink:href="Object 3/" xlink:type="simple" xlink:show="embed" xlink:actuate="onLoad"/></draw:frame></text:p>
      <text:p text:style-name="Textbody"/>
      <text:p text:style-name="Textbody"/>
      <text:p text:style-name="Standard"><text:span text:style-name="T60"><text:s/>eqn-2 <text:s/>(Everitt et al., 2011; Rencher &amp; Christensen, 2012)</text:span></text:p>
      <text:p text:style-name="P61"/>
      <text:p text:style-name="P62"/>
      <text:p text:style-name="Standard"/>
      <text:p text:style-name="Textbody">Where:</text:p>
      <text:p text:style-name="Textbody"/>
      <text:list text:style-name="LFO2" text:continue-numbering="true">
        <text:list-item>
          <text:p text:style-name="P63">Ni​ = Nutritional Index of the<text:s/><text:span text:style-name="Emphasis">i</text:span>th genotype</text:p>
        </text:list-item>
        <text:list-item>
          <text:p text:style-name="P64">Zij​ = standardized (Z-score) value of mineral j</text:p>
        </text:list-item>
        <text:list-item>
          <text:p text:style-name="P65">n = number of minerals under consideration</text:p>
        </text:list-item>
      </text:list>
      <text:p text:style-name="Textbody"/>
      <text:h text:style-name="P66" text:outline-level="1">Results and Discussion</text:h>
      <text:h text:style-name="P67" text:outline-level="2">Variation in Mineral Composition among soybean Genotype</text:h>
      <text:p text:style-name="P68">Table 2: Descriptive statistics</text:p>
      <text:p text:style-name="NormalWeb"><draw:frame draw:style-name="a7" draw:name="Picture 3" text:anchor-type="as-char" svg:x="0in" svg:y="0in" svg:width="7.31525in" svg:height="2.65031in" style:rel-width="scale" style:rel-height="scale"><draw:image xlink:href="media/image2.png" xlink:type="simple" xlink:show="embed" xlink:actuate="onLoad"/><svg:title/><svg:desc/></draw:frame></text:p>
      <text:p text:style-name="Textbody"/>
      <text:p text:style-name="Textbody"/>
      <text:p text:style-name="Textbody"/>
      <text:p text:style-name="Textbody"/>
      <text:p text:style-name="Standard">*</text:p>
      <text:p text:style-name="Standard"/>
      <text:p text:style-name="P69"><text:span text:style-name="T70">There was substantial genetic variation in mineral composition among the evaluated soybean<text:s/></text:span>genotypes as revealed by the basic statistical analysis and the density distribution (Table 2; Figure 1; Figure 2). Calcium (Ca) had the highest mean concentration (1945.71 ppm) and the greatest variability (973.90–2497.20 ppm; SD = 283.07 ppm), with most genotypes clustered between 1700 and 2200 ppm and a few calcium-rich lines exceeding 2400 ppm, It showed a little negative skewness (-0.72) suggesting that most genotypes have relatively high Ca levels. Magnesium (Mg) was the second most abundant mineral (971.84 ppm) but had narrower distribution (807.63–1142.00 ppm; SD = 67.47 ppm), with most genotypes concentrated between 950 and 1020 ppm. Its distribution was nearly symmetric (skewness = −0.03), reflecting uniform accumulation. Among the micronutrients, iron (Fe) showed the highest mean concentration (267.64 ppm), followed by zinc (99.45 ppm), manganese (52.37 ppm), and copper (34.83 ppm). Most of the genotypes between 240 ppm and 290<text:s/><text:soft-page-break/>ppm of Fe with overall range of 210.90 to 339.20 ppm with a slight positive skew (0.30), indicating the presence of iron-rich genotypes (&gt;320 ppm). Zinc (43.00–127.83 ppm) and copper (11.30–57.90 ppm) also exhibited broad variation, highlighting the presence of nutrient-rich and nutrient-poor genotypes. The wide variation in macro- and micronutrient concentrations demonstrates considerable genetic diversity and provides valuable opportunities for soybean biofortification and breeding for enhanced nutritional quality.</text:p>
      <text:p text:style-name="P71"/>
      <text:p text:style-name="P72"/>
      <text:p text:style-name="Textbody"><draw:frame draw:style-name="a8" draw:name="Image2" text:anchor-type="as-char" svg:x="0in" svg:y="0in" svg:width="6.69291in" svg:height="2.52795in" style:rel-width="scale" style:rel-height="scale"><draw:image xlink:href="media/image3.png" xlink:type="simple" xlink:show="embed" xlink:actuate="onLoad"/><svg:title/><svg:desc/></draw:frame></text:p>
      <text:p text:style-name="Textbody"><text:span text:style-name="T73"><draw:frame draw:style-name="a9" draw:name="Picture 1" text:anchor-type="as-char" svg:x="0in" svg:y="0in" svg:width="6.70833in" svg:height="0.375in" style:rel-width="scale" style:rel-height="scale"><draw:image xlink:href="media/image4.png" xlink:type="simple" xlink:show="embed" xlink:actuate="onLoad"/><svg:title/><svg:desc/></draw:frame></text:span></text:p>
      <text:p text:style-name="Standard"><draw:frame draw:z-index="251658240" draw:id="id2" draw:style-name="a10" draw:name="Frame5" text:anchor-type="paragraph" svg:x="0in" svg:y="0in" svg:width="6.69167in" svg:height="2.86806in" style:rel-width="scale" style:rel-height="scale"><draw:text-box><text:p text:style-name="Figure"><draw:frame draw:style-name="a11" draw:name="Image1 Copy 2" text:anchor-type="as-char" svg:x="0in" svg:y="0in" svg:width="6.69291in" svg:height="2.50984in" style:rel-width="scale" style:rel-height="scale"><draw:image xlink:href="media/image5.png" xlink:type="simple" xlink:show="embed" xlink:actuate="onLoad"/><svg:title/><svg:desc/></draw:frame>Figure 1: Density distribution of Major elements among the 97 soybean genotypes</text:p></draw:text-box><svg:title/><svg:desc/></draw:frame></text:p>
      <text:p text:style-name="Textbody"/>
      <text:soft-page-break/>
      <text:p text:style-name="Figure"><draw:frame draw:id="id3" draw:style-name="a12" draw:name="Frame1" text:anchor-type="as-char" svg:x="0in" svg:y="0in" svg:width="6.69167in" svg:height="5.37778in" style:rel-width="scale" style:rel-height="scale"><draw:text-box><text:p text:style-name="Figure"><draw:frame draw:style-name="a13" draw:name="Image7 Copy 1" text:anchor-type="as-char" svg:x="0in" svg:y="0in" svg:width="6.69291in" svg:height="5.01929in" style:rel-width="scale" style:rel-height="scale"><draw:image xlink:href="media/image6.png" xlink:type="simple" xlink:show="embed" xlink:actuate="onLoad"/><svg:title/><svg:desc/></draw:frame>Figure 3: Density distribution of Minor elements among the 97 soybean genotypes</text:p></draw:text-box><svg:title/><svg:desc/></draw:frame></text:p>
      <text:p text:style-name="P74">The boxplots (Figure 2) also displayed significant relative differences in variability among the genotypes with Calcium showing broad range of values as compared to Magnesium (Mg) among the macroelements, indicating a possible higher genetic variation in calcium accumulation. The median of the Ca was 1976.27 ppm which is quiet above the mean (1945.71 ppm) of the range which supports the negative skewness observed in the density distributions in the figure, suggesting that most of the genotypes have elevated Calcium levels., but a few low concentrations have actually lowered the relative mean of the sample. Magnesium, on the other hand, showed median value at 968.17 ppm that is close to that of the mean value of 971.84 ppm indicating a symmetric distribution of the genotypes. Though calcium had relatively high number of genotypes exhibiting extreme values, the genotypes with magnesium were more concentrated around the mean. <text:s/>The broader interquartile range of the accumulated calcium also displays potential for the selection of calcium-rich genotypes for nutritional improvement. <text:s/>In micronutrients, Iron displayed broad distribution ranging from 210.90 to 339.20 ppm, while zinc was the next with 43.00–127.83 ppm. It also showed number of high zinc genotypes., indicating above normal accumulation. Copper had less spread with one genotype with unusually low concentration of 11.30 ppm. Manganese had the constant accumulation across the breeding lines, displayed by the narrowest range of the minerals (40.87–74.27 ppm) as compared to other minerals. There were both nutritionally superior and inferior genotypes observed for Fe, Zn and Cu. These contrasting genotypes can serve as valuable genetic lines for breeding programs aimed at nutritional quality enhancement of soybean.</text:p>
      <text:p text:style-name="P75"/>
      <text:h text:style-name="P76" text:outline-level="2"/>
      <text:h text:style-name="P77" text:outline-level="2">Correlation among Mineral Elements</text:h>
      <text:h text:style-name="P78" text:outline-level="2"><draw:frame draw:id="id4" draw:style-name="a14" draw:name="Frame3" text:anchor-type="as-char" svg:x="0in" svg:y="0in" svg:width="6.24792in" svg:height="6.24792in" style:rel-width="scale" style:rel-height="scale"><draw:text-box><text:p text:style-name="Figure"><draw:frame draw:style-name="a15" draw:name="Image3" text:anchor-type="as-char" svg:x="0in" svg:y="0in" svg:width="6.26442in" svg:height="3.72138in" style:rel-width="scale" style:rel-height="scale"><draw:image xlink:href="media/image7.png" xlink:type="simple" xlink:show="embed" xlink:actuate="onLoad"/><svg:title/><svg:desc/></draw:frame>Figure 4: Correlation among different elements</text:p></draw:text-box><svg:title/><svg:desc/></draw:frame></text:h>
      <text:p text:style-name="P79">Pairwise comparison of the mineral elements using correlation plot indicated weak to moderate relationship (Figure 3). This indicates that the accumulation of most of the elements is independent of each other in soybean. <text:s/>A high significant association of r = 0.33 was observed between zinc and iron indicating that the Zn-rich genotypes might also have higher Fe concentrations. The other interesting associations were between Fe and Cu with r=0.30 and between Fe and Mn with r=0.27. Both positive correlations show that genotypes with high iron might also accumulate slightly more amount of Cu and Mn. Other relationships, though weaker, were found between Cu and Zn (r = 0.23) and between Mn and Zn (r = 0.22). These associations help the breeder for simultaneous multinutrient enhancement and selection. Calcium showed weak negative correlation with Zn <text:s/>(r = −0.23) , and almost no correlation with iron (r = −0.02) or copper (r = −0.03) indicating that these elements are accumulated independently of each other. Mg showed very weak correlations (r ~ 0.11) with the other minerals indicating independent accumulation. Its interesting to note that no association exceeded r=0.35, indicating no such strong relationships that can be relied upon, for simultaneous malnutritional fortification. But this independency will also give the breeders that ability to fortify the varieties for a specific element without worrying about the other minerals, in their breeding programs.</text:p>
      <text:h text:style-name="P80" text:outline-level="2">Principal Component Analysis</text:h>
      <text:p text:style-name="P81">Principal Component Analysis (PCA) derived the components that represent the variance among the different minerals across the breeding lines. The scree plot Figure 4 drawn ((Kassambara &amp; Mundt, 2026)) represents the eigen values of each principal component, which is a measure of the impact of each component in explaining the underlying total variance. The first three components accounted for 65% of the total variance of the dataset, with the first two components themselves representing<text:s/><text:soft-page-break/>49.2%. The first three components can be assumed to be adequate to represent the variance of the minerals across the breeding lines tested. Hence, these three components were subjected to subsequent multivariate analysis, like biplot interpretation and genotype classification, with minimum<text:s/></text:p>
      <text:p text:style-name="P82"/>
      <text:p text:style-name="P83">information loss. The genotypes that are aligned with a specific mineral vector tend to have higher concentrations of that mineral. The majority of genotypes are clustered near the origin, which indicates a moderate mineral composition, while a select few genotypes positioned further from the center exhibit unique mineral profiles.</text:p>
      <text:p text:style-name="Textbody"><draw:frame draw:id="id5" draw:style-name="a16" draw:name="Frame4" text:anchor-type="as-char" svg:x="0in" svg:y="0in" svg:width="6.69167in" svg:height="4.72778in" style:rel-width="scale" style:rel-height="scale"><draw:text-box><text:p text:style-name="Figure"><draw:frame draw:style-name="a17" draw:name="Image8" text:anchor-type="as-char" svg:x="0in" svg:y="0in" svg:width="6.69695in" svg:height="3.16123in" style:rel-width="scale" style:rel-height="scale"><draw:image xlink:href="media/image8.png" xlink:type="simple" xlink:show="embed" xlink:actuate="onLoad"/><svg:title/><svg:desc/></draw:frame>Figure 5: Scree plot displaying the Eigen values of respective principal components</text:p></draw:text-box><svg:title/><svg:desc/></draw:frame></text:p>
      <text:p text:style-name="Textbody"/>
      <text:p text:style-name="Textbody"/>
      <text:p text:style-name="Textbody"><text:span text:style-name="StrongEmphasis"><draw:frame draw:id="id6" draw:style-name="a18" draw:name="Frame6" text:anchor-type="as-char" svg:x="0in" svg:y="0in" svg:width="6.69167in" svg:height="2.92153in" style:rel-width="scale" style:rel-height="scale"><draw:text-box><text:p text:style-name="Figure"/></draw:text-box><svg:title/><svg:desc/></draw:frame></text:span></text:p>
      <text:p text:style-name="Figure">The PC1 vs. PC2 PCA biplot Figure 5 ((Kassambara &amp; Mundt, 2026)) showed that the elements Iron, Zinc, Copper and Manganese contributed to much of the variance explained by PC1, while the microelements, Ca and Mg, were contributing to PC2, Calcium positively and Magnesium negatively. <text:s text:c="2"/>This also shows that Calcium and Magnesium may be having inverse relationship with each other. Iron, Copper and manganese are collinear with each other, might be due to positive correlation with each other. Hence, we can conclude that PC1 represents the Micro elements while major elements are represented by PC2.The PC2 vs. PC3 biplot illustrating the second (18.4%) and third (15.5%) principal components accounted for 33.9% of the total variation. <text:s/>Calcium exhibited strong loadings on both PC2 and PC3, while Magnesium has high loading on PC3 components. Minor elements have relatively smaller loadings to either component in this plane. Copper, Iron and manganese have high correlations, despite smaller loadings. Zinc showed negative correlation with the other three minor elements. The genotypes were clustered toward the center as in PC1-PC2 plot, indicating majority of the genotypes possessing moderate elemental composition, but a few of the genotypes showed distinct mineral inclinations. Figure 6: PCA biplots showing distribution of soybean genotypes and mineral loadings.</text:p>
      <text:p text:style-name="P84"/>
      <text:soft-page-break/>
      <text:h text:style-name="P85" text:outline-level="2">Hierarchical Cluster Analysis</text:h>
      <text:p text:style-name="P86">The hierarchical clustering technique categorised ninety-seven soybean genotypes based on their similarities in mineral composition. The resulting dendrogram heatmap (<text:bookmark-start text:name="ZOTERO_ITEM_CSL_CITATION_{&quot;citationID&quot;:&quot;"/>(Kolde, 2025)<text:bookmark-end text:name="ZOTERO_ITEM_CSL_CITATION_{&quot;citationID&quot;:&quot;"/>) revealed several distinct clusters, underscoring the considerable diversity present within the gene pool. Clusters that are separated by significant linkage distances suggest that the genes within the same cluster have evolved to display a similar pattern of mineral deposition, despite the presence of<text:s/></text:p>
      <text:p text:style-name="P87"/>
      <text:p text:style-name="P88">increased linkage distances. This method of grouping aids in identifying the various parental species that have experienced reticence in evolutionary diversification within the human diet. The clustering pattern was largely in agreement with the PCA results, thereby validating the robustness of the multivariate analyses. The heatmap Figure 6 employed standardized (Z-score) values indicating the number of standard deviations the genotype is spread apart from the mean value of the genotypes. Red represents above-average concentrations, blue denotes below-average concentrations, and white indicates values near the population mean. <text:s/>The genotypes were partitioned into three clusters based on the similarity in the mineral profile shown by the individuals. Cluster-1 has the genotypes that have high Calcium and Iron levels indicated by the values spread between approximately +1 to +2 SD from the mean. This cluster has may genotypes with moderate to high levels of Manganese, with genotype PS1521 showing possibly very high Mn content. Cluster-2 has genotypes with low mineral compositions (indicated by negative SD values (bluish coloring in the heatmap)). A few of the genotypes were showing Calcium richness in this cluster too. Cluster-3 can be termed Cu, Mn and Zn block, since the varieties in this cluster are are rich in micronutrient levels. Iron levels are moderate in this cluster, with Calcium and magnesium levels varying widely. The genotypes in this cluster may be of high importance for genotype selection and Biofortification programs for enhancing micronutrient density in the population.</text:p>
      <text:p text:style-name="P89"/>
      <text:soft-page-break/>
      <text:p text:style-name="Textbody"><draw:frame draw:id="id7" draw:style-name="a19" draw:name="Frame7" text:anchor-type="as-char" svg:x="0in" svg:y="0in" svg:width="4.76875in" svg:height="6.19514in" style:rel-width="scale" style:rel-height="scale"><draw:text-box><text:p text:style-name="Figure"><draw:frame draw:style-name="a20" draw:name="Image5" text:anchor-type="as-char" svg:x="0in" svg:y="0in" svg:width="4.68342in" svg:height="4.35667in" style:rel-width="scale" style:rel-height="scale"><draw:image xlink:href="media/image9.png" xlink:type="simple" xlink:show="embed" xlink:actuate="onLoad"/><svg:title/><svg:desc/></draw:frame>Figure 7: Heatmap of standardized mineral concentrations among soybean genotypes.</text:p></draw:text-box><svg:title/><svg:desc/></draw:frame></text:p>
      <text:p text:style-name="Textbody"/>
      <text:p text:style-name="Textbody"/>
      <text:p text:style-name="Textbody"/>
      <text:p text:style-name="Textbody"/>
      <text:p text:style-name="Textbody"/>
      <text:p text:style-name="Textbody"/>
      <text:p text:style-name="Textbody"/>
      <text:h text:style-name="P90" text:outline-level="2">Identification of Nutritionally Superior Genotypes</text:h>
      <text:p text:style-name="P91">The nutritional index, which is a composite of the standardized mean values of all of the minerals, provided thorough assessment of the overall nutritional rating of each of the genotypes, instead of a single element. Being a composite index, it takes into account the weight contribution of each element into consideration. <text:s/>Hence the genotypes with high values of the several minerals will have high nutritional rating, while negative or low index indicates the deficiency in one or more nutrients in the genotype. This balancing ability while calculating the index makes it effective to compare multiple genotypes with each other. The members with high nutritional index are good candidates for furthering breeding programs for nutritional improvement. After ranking Figure 7, the genotypes PS 1670, PS 1521, PS 1734, EC 69729 and NRC 142 were found to be nutritionally high quality, higher-than-average concentrations of multiple minerals. Notably, these highest-ranked genotypes accumulated increased levels of several minerals together, rather than excelling in just one of them, highlighting their overall nutritional profiles. These soybean varieties are advised for biofortification programs to develop nutritionally enhanced cultivars with improved overall mineral quality. One<text:s/><text:soft-page-break/>drawback with this nutritional index is that, the deficiency in one mineral is camouflaged by the other minerals. Hence this needs to be cautiously looked into, while performing such analysis. These results agree with previous research suggesting that the soybean genetic diversity has significant natural variation in essential nutrient content, which can be effectively exploited in biofortification studies. This study identifies genotypes with superior nutritional quality and provides valuable genetic resources for the development of soybean varieties with improved micro- and macro-nutrient content Thus contributing to longer-term strategies aimed at reducing micronutrient deficiencies.</text:p>
      <text:p text:style-name="Textbody"><text:span text:style-name="T92"><draw:frame draw:id="id8" draw:style-name="a21" draw:name="Frame8" text:anchor-type="as-char" svg:x="0in" svg:y="0in" svg:width="6.69167in" svg:height="5.01875in" style:rel-width="scale" style:rel-height="scale"><draw:text-box><text:p text:style-name="P93"><draw:frame draw:style-name="a22" draw:name="Image6" text:anchor-type="as-char" svg:x="0in" svg:y="0in" svg:width="6.73377in" svg:height="3.35493in" style:rel-width="scale" style:rel-height="scale"><draw:image xlink:href="media/image10.png" xlink:type="simple" xlink:show="embed" xlink:actuate="onLoad"/><svg:title/><svg:desc/></draw:frame>Figure 8: Top fifteen soybean genotypes ranked according to the composite mineral nutritional index.</text:p></draw:text-box><svg:title/><svg:desc/></draw:frame></text:span></text:p>
      <text:h text:style-name="P94" text:outline-level="1">Conclusion</text:h>
      <text:p text:style-name="P95">In this study we used atomic absorption spectroscopy to assess the mineral composition of ninety-seven soybean (Glycine max L. Merrill) genotypes for two major nutrients and four minor nutrients. The results of these studies showed quite significant genetic variation in calcium, magnesium, iron, copper, manganese, and zinc. This emphasises the high nutritional diversity in the examined germplasm. There was low variance across technical replicate values ensuring the reliability and precision of the analytic methods used.</text:p>
      <text:p text:style-name="P96">Detailed statistical analysis revealed significant differences in mineral concentrations across<text:s/></text:p>
      <text:p text:style-name="P97"/>
      <text:p text:style-name="P98">genotypes. This suggests a substantial genetic improvement potential. According to correlation analysis, several minerals showed positive relationships. This suggests that it is possible to simultaneously improve many nutritional traits through selective breeding methods. Principal Component Analysis and hierarchical clustering, showed further evidence of the presence of different phylogenetic groupings based on their mineral profiles. This has helped in identifying genetic resources with nutritional diversity. The nutrient index developed in this research has enabled the identification of genotypes that have a balanced balance of various essential minerals, rather than genotypes that are enriched in only single nutrient. In soybean biofortification programs aimed at improving the nutritional quality of grains, these genotypes are promising candidates for use as donor parents. In summary, the results indicate that the evaluated soybean genome complex is an important reservoir of genetic diversity for mineral nutrition. Combining reliable elemental analysis with<text:s/><text:soft-page-break/>multivariate quantitative methods provides an efficient framework for the precise identification of nutritionally superior breeding materials. Future research should confirm these promising genotypes under different climates and cropping seasons to assess stability in mineral accumulation and support their application in variety development and nutritional improvement programs.</text:p>
      <text:h text:style-name="P99" text:outline-level="1">Conflict of Interest</text:h>
      <text:p text:style-name="Textbody">The authors declare that there is no conflict of interest regarding the publication of this work.</text:p>
      <text:p text:style-name="P100">Declaration of AI Use</text:p>
      <text:p text:style-name="P101"/>
      <text:p text:style-name="P102">This manuscript was prepared through the combined contributions of all author(s), including contributions to the study design, data, content development, results, interpretation, and related scholarly work. The author(s) acknowledge the use of Grammarly and ChatGPT to assist with grammar checking, language refinement, reference formatting. These AI-assisted tools were not used as authors and did not replace the intellectual contributions or scholarly judgment of the author(s). All AI-assisted outputs, including content, references, and interpretations, were carefully reviewed, revised, verified, and approved by the author(s). The author(s) accept full responsibility for the accuracy, integrity, and final content of the manuscript.</text:p>
      <text:p text:style-name="Textbody"/>
      <text:p text:style-name="Textbody"/>
      <text:h text:style-name="P103" text:outline-level="1">References<text:s/></text:h>
      <text:section text:name="Sect1" text:style-name="S1">
        <text:p text:style-name="Bibliography1">Bankaji, I., Kouki, R., Dridi, N., Ferreira, R., Hidouri, S., Duarte, B., Sleimi, N., &amp; Caçador, I. (2023). Comparison of Digestion Methods Using Atomic Absorption Spectrometry for the Determination of Metal Levels in Plants.<text:s/><text:span text:style-name="T104">Separations</text:span>,<text:s/><text:span text:style-name="T105">10</text:span>(1), 40. https://doi.org/10.3390/separations10010040</text:p>
        <text:p text:style-name="Bibliography1">Chen, P. (2018). Manganese metabolism in humans.<text:s/><text:span text:style-name="T106">Frontiers in Bioscience</text:span>,<text:s/><text:span text:style-name="T107">23</text:span>(9), 1655–1679. https://doi.org/10.2741/4665</text:p>
        <text:p text:style-name="Bibliography1">Del Vecchio, L., Girelli, D., Vinchi, F., Cozzolino, M., Elliott, S., Mark, P. B., Valenti, L., Qian, C., Guo, Q., Qian, Z.-M., Ciceri, P., &amp; Locatelli, F. (2024). Iron biology.<text:s/><text:span text:style-name="T108">Nephrology Dialysis Transplantation</text:span>,<text:s/><text:span text:style-name="T109">39</text:span>(9), 1404–1415. https://doi.org/10.1093/ndt/gfae095</text:p>
        <text:p text:style-name="Bibliography1">Duan, Z., Li, Q., Wang, H., He, X., &amp; Zhang, M. (2023). Genetic regulatory networks of soybean seed size, oil and protein contents.<text:s/><text:span text:style-name="T110">Frontiers in Plant Science</text:span>,<text:s/><text:span text:style-name="T111">14</text:span>, 1160418. https://doi.org/10.3389/fpls.2023.1160418</text:p>
        <text:p text:style-name="Bibliography1">Dwevedi, A., &amp; M., A. (2011). Soybean: A Multifaceted Legume with Enormous Economic Capabilities. In T.-B. Ng (Ed.),<text:s/><text:span text:style-name="T112">Soybean—Biochemistry, Chemistry and Physiology</text:span>. InTech. https://doi.org/10.5772/15505</text:p>
        <text:p text:style-name="Bibliography1">Everitt, B. S., Landau, S., Leese, M., &amp; Stahl, D. (2011).<text:s/><text:span text:style-name="T113">Cluster Analysis</text:span><text:s/>(5th ed.). John Wiley &amp;<text:s/><text:soft-page-break/>Sons.</text:p>
        <text:p text:style-name="Bibliography1">Fatima, Z., Itrat, N., Israr, B., &amp; Ahmad, A. M. R. (2025). Therapeutic Efficacy of Soy-Derived Bioactives: A Systematic Review of Nutritional Potency, Bioactive Therapeutics, and Clinical Biomarker Modulation.<text:s/><text:span text:style-name="T114">Foods</text:span>,<text:s/><text:span text:style-name="T115">14</text:span>(19), 3447. https://doi.org/10.3390/foods14193447</text:p>
        <text:p text:style-name="Bibliography1">Gresshoff, P. (2013). Soybean (Glycine max L). In<text:s/><text:span text:style-name="T116">Brenner’s Encyclopedia of Genetics</text:span><text:s/>(pp. 494–497). Elsevier. https://doi.org/10.1016/B978-0-12-374984-0.00657-4</text:p>
        <text:p text:style-name="Bibliography1">Hacisalihoglu, G., &amp; Settles, A. M. (2017). Quantification of seed ionome variation in 90 diverse soybean (<text:s/><text:span text:style-name="T117">Glycine max</text:span><text:s/>) lines.<text:s/><text:span text:style-name="T118">Journal of Plant Nutrition</text:span>,<text:s/><text:span text:style-name="T119">40</text:span>(20), 2808–2817. https://doi.org/10.1080/01904167.2017.1382528</text:p>
        <text:p text:style-name="Bibliography1">Hair, J. F., Black, W. C., Babin, B. J., &amp; Anderson, R. E. (2019).<text:s/><text:span text:style-name="T120">Multivariate Data Analysis</text:span><text:s/>(8th ed.). Cengage Learning.</text:p>
        <text:p text:style-name="Bibliography1">Iolascon, A., Andolfo, I., Russo, R., Sanchez, M., Busti, F., Swinkels, D., Aguilar Martinez, P., Bou‐Fakhredin, R., Muckenthaler, M. U., Unal, S., Porto, G., Ganz, T., Kattamis, A., De Franceschi, L., Cappellini, M. D., Munro, M. G., Taher, A., &amp; from EHA‐SWG Red Cell and Iron. (2024). Recommendations for diagnosis, treatment, and prevention of iron deficiency and iron deficiency anemia.<text:s/><text:span text:style-name="T121">HemaSphere</text:span>,<text:s/><text:span text:style-name="T122">8</text:span>(7), e108. https://doi.org/10.1002/hem3.108</text:p>
        <text:p text:style-name="Bibliography1">Jarosz, M., Olbert, M., Wyszogrodzka, G., Młyniec, K., &amp; Librowski, T. (2017). Antioxidant and anti-inflammatory effects of zinc. Zinc-dependent NF-κB signaling.<text:s/><text:span text:style-name="T123">Inflammopharmacology</text:span>,<text:s/><text:span text:style-name="T124">25</text:span>(1), 11–24. https://doi.org/10.1007/s10787-017-0309-4</text:p>
        <text:p text:style-name="Bibliography1">Johnson, R. A., &amp; Wichern, D. W. (2007).<text:s/><text:span text:style-name="T125">Applied Multivariate Statistical Analysis</text:span><text:s/>(6th ed.). Pearson Prentice Hall.</text:p>
        <text:p text:style-name="Bibliography1">Kassambara, A., &amp; Mundt, F. (2026).<text:s/><text:span text:style-name="T126">factoextra: Extract and Visualize the Results of Multivariate Data Analyses</text:span>. https://CRAN.R-project.org/package=factoextra</text:p>
        <text:p text:style-name="Bibliography1">Kim, B.-E., Nevitt, T., &amp; Thiele, D. J. (2008). Mechanisms for copper acquisition, distribution and regulation.<text:s/><text:span text:style-name="T127">Nature Chemical Biology</text:span>,<text:s/><text:span text:style-name="T128">4</text:span>(3), 176–185. https://doi.org/10.1038/nchembio.72</text:p>
        <text:p text:style-name="Bibliography1">Kolde, R. (2025).<text:s/><text:span text:style-name="T129">pheatmap: Pretty Heatmaps</text:span>. https://doi.org/10.32614/CRAN.package.pheatmap</text:p>
        <text:p text:style-name="Bibliography1">Lowe, N. M. (2021). The global challenge of hidden hunger: Perspectives from the field.<text:s/><text:span text:style-name="T130">Proceedings of the Nutrition Society</text:span>,<text:s/><text:span text:style-name="T131">80</text:span>(3), 283–289.<text:s/><text:soft-page-break/>https://doi.org/10.1017/S0029665121000902</text:p>
        <text:p text:style-name="Bibliography1">Maharaj, D., Mohammed, T., Mohammed, A., &amp; Addison, L. (2021). Enhanced digestion of complex cosmetic matrices for analysis of As, Hg, Cd, Cr, Ni, and Pb using triton X-100.<text:s/><text:span text:style-name="T132">MethodsX</text:span>,<text:s/><text:span text:style-name="T133">8</text:span>, 101241. https://doi.org/10.1016/j.mex.2021.101241</text:p>
        <text:p text:style-name="Bibliography1">Malle, S., Morrison, M., &amp; Belzile, F. (2020). Identification of loci controlling mineral element concentration in soybean seeds.<text:s/><text:span text:style-name="T134">BMC Plant Biology</text:span>,<text:s/><text:span text:style-name="T135">20</text:span>(1), 419. https://doi.org/10.1186/s12870-020-02631-w</text:p>
        <text:p text:style-name="Bibliography1">Miller, K. A., Spencer, J. D., Krishnan, H. B., Mendoza, O. F., McCallum, M. N., Mahoney, J. A., Burrough, E. R., &amp; Gabler, N. K. (2025). Increasing dietary soybean trypsin inhibitor protein attenuates nursery pig performance.<text:s/><text:span text:style-name="T136">Translational Animal Science</text:span>,<text:s/><text:span text:style-name="T137">9</text:span>, txaf089. https://doi.org/10.1093/tas/txaf089</text:p>
        <text:p text:style-name="Bibliography1">Mohd Fairulnizal, M. N., Vimala, B., Rathi, D. N., &amp; Mohd Naeem, M. N. (2019). Atomic absorption spectroscopy for food quality evaluation. In<text:s/><text:span text:style-name="T138">Evaluation Technologies for Food Quality</text:span><text:s/>(pp. 145–173). Elsevier. https://doi.org/10.1016/B978-0-12-814217-2.00009-3</text:p>
        <text:p text:style-name="Bibliography1">Ofori, K. F., Antoniello, S., English, M. M., &amp; Aryee, A. N. A. (2022). Improving nutrition through biofortification–A systematic review.<text:s/><text:span text:style-name="T139">Frontiers in Nutrition</text:span>,<text:s/><text:span text:style-name="T140">9</text:span>, 1043655. https://doi.org/10.3389/fnut.2022.1043655</text:p>
        <text:p text:style-name="Bibliography1">Pearson, K. (1895). Note on regression and inheritance in the case of two parents.<text:s/><text:span text:style-name="T141">Proceedings of the Royal Society of London</text:span>,<text:s/><text:span text:style-name="T142">58</text:span>, 240–242. https://doi.org/10.1098/rspl.1895.0041</text:p>
        <text:p text:style-name="Bibliography1">Rencher, A. C., &amp; Christensen, W. F. (2012).<text:s/><text:span text:style-name="T143">Methods of Multivariate Analysis</text:span><text:s/>(3rd ed.). John Wiley &amp; Sons.</text:p>
        <text:p text:style-name="Bibliography1">Rosol, T. J., &amp; Capen, C. C. (1997). Calcium-Regulating Hormones and Diseases of Abnormal Mineral (Calcium, Phosphorus, Magnesium) Metabolism. In<text:s/><text:span text:style-name="T144">Clinical Biochemistry of Domestic Animals</text:span><text:s/>(pp. 619–702). Elsevier. https://doi.org/10.1016/B978-012396305-5/50024-5</text:p>
        <text:p text:style-name="Bibliography1">Rotundo, J. L., Marshall, R., McCormick, R., Truong, S. K., Styles, D., Gerde, J. A., Gonzalez-Escobar, E., Carmo-Silva, E., Janes-Bassett, V., Logue, J., Annicchiarico, P., De Visser, C., Dind, A., Dodd, I. C., Dye, L., Long, S. P., Lopes, M. S., Pannecoucque, J., Reckling, M., … Rufino, M. C. (2024). European soybean to benefit people and the environment.<text:s/><text:span text:style-name="T145">Scientific Reports</text:span>,<text:s/><text:span text:style-name="T146">14</text:span>(1), 7612. https://doi.org/10.1038/s41598-024-57522-z</text:p>
        <text:p text:style-name="Bibliography1">Singer, W. M., Lee, Y., Shea, Z., Vieira, C. C., Lee, D., Li, X., Cunicelli, M., Kadam, S. S., Khan, M. A. W., Shannon, G., Mian, M. A. R., Nguyen, H. T., &amp; Zhang, B. (2023). Soybean genetics, genomics, and breeding for improving nutritional value and reducing<text:s/><text:soft-page-break/>antinutritional traits in food and feed.<text:s/><text:span text:style-name="T147">The Plant Genome</text:span>,<text:s/><text:span text:style-name="T148">16</text:span>(4), e20415. https://doi.org/10.1002/tpg2.20415</text:p>
        <text:p text:style-name="Bibliography1">Usman, M., Li, Q., Luo, D., Xing, Y., &amp; Dong, D. (2025). Valorization of soybean by‐products for sustainable waste processing with health benefits.<text:s/><text:span text:style-name="T149">Journal of the Science of Food and Agriculture</text:span>,<text:s/><text:span text:style-name="T150">105</text:span>(10), 5150–5162. https://doi.org/10.1002/jsfa.13999</text:p>
        <text:p text:style-name="Bibliography1">Wang, H., Jia, J., Cai, Z., Duan, M., Jiang, Z., Xia, Q., Ma, Q., Lian, T., &amp; Nian, H. (2022). Identification of quantitative trait loci (QTLs) and candidate genes of seed Iron and zinc content in soybean [Glycine max (L.) Merr.].<text:s/><text:span text:style-name="T151">BMC Genomics</text:span>,<text:s/><text:span text:style-name="T152">23</text:span>(1), 146. https://doi.org/10.1186/s12864-022-08313-1</text:p>
        <text:p text:style-name="Bibliography1">Ward, J. H. (1963). Hierarchical grouping to optimize an objective function.<text:s/><text:span text:style-name="T153">Journal of the American Statistical Association</text:span>,<text:s/><text:span text:style-name="T154">58</text:span>(301), 236–244. https://doi.org/10.1080/01621459.1963.10500845</text:p>
        <text:p text:style-name="Bibliography1">Wessels, I., Maywald, M., &amp; Rink, L. (2017). Zinc as a Gatekeeper of Immune Function.<text:s/><text:span text:style-name="T155">Nutrients</text:span>,<text:s/><text:span text:style-name="T156">9</text:span>(12), 1286. https://doi.org/10.3390/nu9121286</text:p>
        <text:p text:style-name="Bibliography1">Xiong, W., Zhou, Y., Yan, Y., Li, Y., Li, J., Yuan, Y., Shi, X., &amp; Liu, K. (2026). Magnesium metabolism: A potential breakthrough in osteoporosis intervention.<text:s/><text:span text:style-name="T157">iScience</text:span>,<text:s/><text:span text:style-name="T158">29</text:span>(1), 114437. https://doi.org/10.1016/j.isci.2025.114437</text:p>
        <text:p text:style-name="Bibliography1">Zveushe, O. K., De Dios, V. R., Zhang, H., Zeng, F., Liu, S., Shen, S., Kang, Q., Zhang, Y., Huang, M., Sarfaraz, A., Prajapati, M., Zhou, L., Zhang, W., Han, Y., &amp; Dong, F. (2023). Effects of Co-Inoculating Saccharomyces spp. With Bradyrhizobium japonicum on Atmospheric Nitrogen Fixation in Soybeans (Glycine max (L.)).<text:s/><text:span text:style-name="T159">Plants</text:span>,<text:s/><text:span text:style-name="T160">12</text:span>(3), 681. https://doi.org/10.3390/plants12030681</text:p>
      </text:section>
      <text:section text:name="Sect2" text:style-name="S2">
        <text:p text:style-name="Textbody"/>
        <text:p text:style-name="Textbody"/>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oto Serif CJK SC" svg:font-family="Noto Serif CJK SC" style:font-family-generic="system" style:font-pitch="variable"/>
    <style:font-face style:name="Noto Sans" svg:font-family="Noto Sans"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Noto Sans CJK SC" svg:font-family="Noto Sans CJK SC" style:font-family-generic="system" style:font-pitch="variable"/>
    <style:font-face style:name="Liberation Mono" svg:font-family="Liberation Mono" style:font-family-generic="roman" style:font-pitch="variable"/>
    <style:font-face style:name="Noto Sans Mono CJK SC" svg:font-family="Noto Sans Mono CJK SC" style:font-family-generic="modern" style:font-pitch="fixed"/>
    <style:font-face style:name="OpenSymbol" style:font-charset="x-symbol" svg:font-family="OpenSymbol" style:font-family-generic="system"/>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Noto Serif CJK SC" style:font-name-complex="Noto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IN" style:language-asian="zh" style:country-asian="CN" style:language-complex="hi" style:country-complex="IN" style:text-combine="none" fo:hyphenate="true"/>
    </style:default-style>
    <style:style style:name="Heading1" style:display-name="Heading 1" style:family="paragraph" style:parent-style-name="Heading" style:next-style-name="Textbody" style:default-outline-level="1">
      <style:text-properties style:font-name="Liberation Serif" style:font-name-asian="Noto Serif CJK SC" style:font-name-complex="Liberation Serif" fo:font-weight="bold" style:font-weight-asian="bold" style:font-weight-complex="bold" fo:font-size="24pt" style:font-size-asian="24pt" style:font-size-complex="24pt" fo:hyphenate="false"/>
    </style:style>
    <style:style style:name="Heading2" style:display-name="Heading 2" style:family="paragraph" style:parent-style-name="Heading" style:next-style-name="Textbody" style:default-outline-level="2">
      <style:paragraph-properties fo:margin-top="0.1388in" fo:margin-bottom="0in"/>
      <style:text-properties style:font-name="Liberation Serif" style:font-name-asian="Noto Serif CJK SC" style:font-name-complex="Liberation Serif" fo:font-weight="bold" style:font-weight-asian="bold" style:font-weight-complex="bold" fo:font-size="18pt" style:font-size-asian="18pt" style:font-size-complex="18pt" fo:hyphenate="false"/>
    </style:style>
    <style:style style:name="Heading3" style:display-name="Heading 3" style:family="paragraph" style:parent-style-name="Heading" style:next-style-name="Textbody" style:default-outline-level="3">
      <style:paragraph-properties fo:margin-top="0.0972in" fo:margin-bottom="0in"/>
      <style:text-properties style:font-name="Liberation Serif" style:font-name-asian="Noto Serif CJK SC" style:font-name-complex="Liberation Serif" fo:font-weight="bold" style:font-weight-asian="bold" style:font-weight-complex="bold"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CJK SC" style:font-name-complex="Liberation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Table" style:display-name="Table" style:family="paragraph" style:parent-style-name="Caption">
      <style:text-properties fo:hyphenate="false"/>
    </style:style>
    <style:style style:name="PreformattedText" style:display-name="Preformatted Text" style:family="paragraph" style:parent-style-name="Standard">
      <style:text-properties style:font-name="Liberation Mono" style:font-name-asian="Noto Sans Mono CJK SC" style:font-name-complex="Liberation Mono" fo:font-size="10pt" style:font-size-asian="10pt" style:font-size-complex="10pt" fo:hyphenate="false"/>
    </style:style>
    <style:style style:name="Figure" style:display-name="Figure" style:family="paragraph" style:parent-style-name="Caption">
      <style:text-properties fo:hyphenate="false"/>
    </style:style>
    <style:style style:name="Framecontents" style:display-name="Frame contents" style:family="paragraph" style:parent-style-name="Standard">
      <style:text-properties fo:hyphenate="false"/>
    </style:style>
    <style:style style:name="Bibliography1" style:display-name="Bibliography 1" style:family="paragraph" style:parent-style-name="Index">
      <style:paragraph-properties style:line-height-at-least="0.3333in" fo:margin-left="0.5in" fo:text-indent="-0.5in">
        <style:tab-stops/>
      </style:paragraph-properties>
      <style:text-properties fo:hyphenate="false"/>
    </style:style>
    <style:style style:name="Illustration" style:display-name="Illustration" style:family="paragraph" style:parent-style-name="Caption">
      <style:text-properties fo:hyphenate="false"/>
    </style:style>
    <style:style style:name="Linenumbering" style:display-name="Line numbering" style:family="text"/>
    <style:style style:name="Emphasis" style:display-name="Emphasis" style:family="text">
      <style:text-properties fo:font-style="italic" style:font-style-asian="italic" style:font-style-complex="italic"/>
    </style:style>
    <style:style style:name="StrongEmphasis" style:display-name="Strong Emphasis" style:family="text">
      <style:text-properties fo:font-weight="bold" style:font-weight-asian="bold" style:font-weight-complex="bold"/>
    </style:style>
    <style:style style:name="BulletSymbols" style:display-name="Bullet Symbols" style:family="text">
      <style:text-properties style:font-name="OpenSymbol" style:font-name-asian="OpenSymbol" style:font-name-complex="OpenSymbol"/>
    </style:style>
    <style:style style:name="SourceText" style:display-name="Source Text" style:family="text">
      <style:text-properties style:font-name="Liberation Mono" style:font-name-asian="Noto Sans Mono CJK SC" style:font-name-complex="Liberation Mono"/>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Bibliography" style:display-name="Bibliography" style:family="paragraph" style:parent-style-name="Normal" style:next-style-name="Normal">
      <style:paragraph-properties fo:widows="2" fo:orphans="2" style:vertical-align="auto" fo:margin-bottom="0.1111in" fo:line-height="115%"/>
      <style:text-properties style:font-name="Calibri" style:font-name-asian="Calibri" style:font-name-complex="Times New Roman" fo:language="en" fo:country="US" style:language-asian="en" style:country-asian="US" style:language-complex="ar" style:country-complex="SA" fo:hyphenate="true"/>
    </style:style>
    <style:style style:name="NormalWeb" style:display-name="Normal (Web)" style:family="paragraph" style:parent-style-name="Normal">
      <style:paragraph-properties fo:widows="2" fo:orphans="2" style:vertical-align="auto" fo:margin-top="0.0694in" fo:margin-bottom="0.0694in"/>
      <style:text-properties style:font-name="Times New Roman" style:font-name-asian="Times New Roman" style:font-name-complex="Times New Roman" style:letter-kerning="false" style:language-asian="en" style:country-asian="IN" style:language-complex="ar" style:country-complex="SA" fo:hyphenate="true"/>
    </style:style>
    <style:style style:name="Heading2Char" style:display-name="Heading 2 Char" style:family="text" style:parent-style-name="DefaultParagraphFont">
      <style:text-properties style:font-name-complex="Liberation Serif" fo:font-weight="bold" style:font-weight-asian="bold" style:font-weight-complex="bold" fo:font-size="18pt" style:font-size-asian="18pt" style:font-size-complex="18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style:font-name-complex="Mangal" style:font-size-complex="10.5pt" fo:hyphenate="false"/>
    </style:style>
    <style:style style:name="HeaderChar" style:display-name="Header Char" style:family="text" style:parent-style-name="DefaultParagraphFont">
      <style:text-properties style:font-name-complex="Mangal" style:font-size-complex="10.5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style:font-name-complex="Mangal" style:font-size-complex="10.5pt" fo:hyphenate="false"/>
    </style:style>
    <style:style style:name="FooterChar" style:display-name="Footer Char" style:family="text" style:parent-style-name="DefaultParagraphFont">
      <style:text-properties style:font-name-complex="Mangal" style:font-size-complex="10.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1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1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1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1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1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1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1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1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text:list-style style:name="LFO2">
      <text:list-level-style-bullet text:level="1" text:style-name="WW_CharLFO2LVL1" text:bullet-char="•">
        <style:list-level-properties text:space-before="0.2958in" text:min-label-width="0.1965in" text:list-level-position-and-space-mode="label-alignment">
          <style:list-level-label-alignment text:label-followed-by="listtab" fo:margin-left="0.4923in" fo:text-indent="-0.1965in"/>
        </style:list-level-properties>
        <style:text-properties style:font-name="OpenSymbol"/>
      </text:list-level-style-bullet>
      <text:list-level-style-bullet text:level="2" text:style-name="WW_CharLFO2LVL2" text:bullet-char="•">
        <style:list-level-properties text:space-before="0.7881in" text:min-label-width="0.1965in" text:list-level-position-and-space-mode="label-alignment">
          <style:list-level-label-alignment text:label-followed-by="listtab" fo:margin-left="0.9847in" fo:text-indent="-0.1965in"/>
        </style:list-level-properties>
        <style:text-properties style:font-name="OpenSymbol"/>
      </text:list-level-style-bullet>
      <text:list-level-style-bullet text:level="3" text:style-name="WW_CharLFO2LVL3" text:bullet-char="•">
        <style:list-level-properties text:space-before="1.2805in" text:min-label-width="0.1965in" text:list-level-position-and-space-mode="label-alignment">
          <style:list-level-label-alignment text:label-followed-by="listtab" fo:margin-left="1.477in" fo:text-indent="-0.1965in"/>
        </style:list-level-properties>
        <style:text-properties style:font-name="OpenSymbol"/>
      </text:list-level-style-bullet>
      <text:list-level-style-bullet text:level="4" text:style-name="WW_CharLFO2LVL4" text:bullet-char="•">
        <style:list-level-properties text:space-before="1.7729in" text:min-label-width="0.1965in" text:list-level-position-and-space-mode="label-alignment">
          <style:list-level-label-alignment text:label-followed-by="listtab" fo:margin-left="1.9694in" fo:text-indent="-0.1965in"/>
        </style:list-level-properties>
        <style:text-properties style:font-name="OpenSymbol"/>
      </text:list-level-style-bullet>
      <text:list-level-style-bullet text:level="5" text:style-name="WW_CharLFO2LVL5" text:bullet-char="•">
        <style:list-level-properties text:space-before="2.2652in" text:min-label-width="0.1965in" text:list-level-position-and-space-mode="label-alignment">
          <style:list-level-label-alignment text:label-followed-by="listtab" fo:margin-left="2.4618in" fo:text-indent="-0.1965in"/>
        </style:list-level-properties>
        <style:text-properties style:font-name="OpenSymbol"/>
      </text:list-level-style-bullet>
      <text:list-level-style-bullet text:level="6" text:style-name="WW_CharLFO2LVL6" text:bullet-char="•">
        <style:list-level-properties text:space-before="2.7576in" text:min-label-width="0.1965in" text:list-level-position-and-space-mode="label-alignment">
          <style:list-level-label-alignment text:label-followed-by="listtab" fo:margin-left="2.9541in" fo:text-indent="-0.1965in"/>
        </style:list-level-properties>
        <style:text-properties style:font-name="OpenSymbol"/>
      </text:list-level-style-bullet>
      <text:list-level-style-bullet text:level="7" text:style-name="WW_CharLFO2LVL7" text:bullet-char="•">
        <style:list-level-properties text:space-before="3.25in" text:min-label-width="0.1965in" text:list-level-position-and-space-mode="label-alignment">
          <style:list-level-label-alignment text:label-followed-by="listtab" fo:margin-left="3.4465in" fo:text-indent="-0.1965in"/>
        </style:list-level-properties>
        <style:text-properties style:font-name="OpenSymbol"/>
      </text:list-level-style-bullet>
      <text:list-level-style-bullet text:level="8" text:style-name="WW_CharLFO2LVL8" text:bullet-char="•">
        <style:list-level-properties text:space-before="3.7423in" text:min-label-width="0.1965in" text:list-level-position-and-space-mode="label-alignment">
          <style:list-level-label-alignment text:label-followed-by="listtab" fo:margin-left="3.9388in" fo:text-indent="-0.1965in"/>
        </style:list-level-properties>
        <style:text-properties style:font-name="OpenSymbol"/>
      </text:list-level-style-bullet>
      <text:list-level-style-bullet text:level="9" text:style-name="WW_CharLFO2LVL9" text:bullet-char="•">
        <style:list-level-properties text:space-before="4.2347in" text:min-label-width="0.1965in" text:list-level-position-and-space-mode="label-alignment">
          <style:list-level-label-alignment text:label-followed-by="listtab" fo:margin-left="4.4312in" fo:text-indent="-0.1965in"/>
        </style:list-level-properties>
        <style:text-properties style:font-name="OpenSymbol"/>
      </text:list-level-style-bullet>
    </text:list-style>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2875in"/>
      </style:footer-style>
    </style:page-layout>
    <style:style style:family="text" style:name="a0">
      <style:text-properties fo:font-variant="normal" fo:text-transform="none" fo:color="#c0c0c0" style:text-line-through-type="none" style:text-line-through-style="none" style:text-line-through-width="auto" style:text-line-through-color="font-color" style:text-position="0% 100%" fo:font-family="Liberation Serif" fo:font-size="0.01389in" style:font-size-asian="0.01389in" style:font-size-complex="0.01389in" fo:letter-spacing="0in" fo:language="en" fo:country="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Header"><draw:custom-shape svg:width="8.49167in" svg:height="0.94306in" draw:z-index="251663360" draw:id="id0" draw:style-name="a2" draw:transform="translate(-4.24583in -0.47153in) rotate(-5.49779) translate(4.24583in 0.47153in)" draw:name="PowerPlusWaterMarkObject110710752" text:anchor-type="paragraph"><svg:title/><svg:desc/><text:p text:style-name="a1" text:class-names="" text:cond-style-name=""><text:span text:style-name="a0" text:class-names="">UNDER PEER REVIEW</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hp</meta:initial-creator>
    <dc:creator>SDI 1166</dc:creator>
    <meta:creation-date>2026-07-28T07:24:00Z</meta:creation-date>
    <dc:date>2026-07-29T10:32:00Z</dc:date>
    <meta:template xlink:href="Normal" xlink:type="simple"/>
    <meta:editing-cycles>7</meta:editing-cycles>
    <meta:editing-duration>PT960S</meta:editing-duration>
    <meta:user-defined meta:name="ZOTERO_PREF_1">&lt;data data-version="3" zotero-version="9.0.6"&gt;&lt;session id="1lC1AZWm"/&gt;&lt;style id="http://www.zotero.org/styles/apa" locale="en-US" hasBibliography="1" bibliographyStyleHasBeenSet="1"/&gt;&lt;prefs&gt;&lt;pref name="fieldType" value="ReferenceMark"/&gt;&lt;pref name="automat</meta:user-defined>
    <meta:user-defined meta:name="ZOTERO_PREF_2">icJournalAbbreviations" value="true"/&gt;&lt;/prefs&gt;&lt;/data&gt;</meta:user-defined>
    <meta:document-statistic meta:page-count="17" meta:paragraph-count="66" meta:word-count="4972" meta:character-count="33249" meta:row-count="236" meta:non-whitespace-character-count="28343"/>
  </office:meta>
</office:document-meta>
</file>

<file path=Object 2/content.xml><?xml version="1.0" encoding="utf-8"?>
<math xmlns="http://www.w3.org/1998/Math/MathML" display="block">
  <msub>
    <mi>Z</mi>
    <mrow>
      <mi>i</mi>
      <mi>j</mi>
    </mrow>
  </msub>
  <mo>=</mo>
  <mfrac>
    <mrow>
      <msub>
        <mi>X</mi>
        <mrow>
          <mi>i</mi>
          <mi>j</mi>
        </mrow>
      </msub>
      <mo>−</mo>
      <msub>
        <mi>𝜇</mi>
        <mi>j</mi>
      </msub>
    </mrow>
    <mrow>
      <msub>
        <mi>𝜎</mi>
        <mi>j</mi>
      </msub>
    </mrow>
  </mfrac>
</math>
</file>

<file path=Object 3/content.xml><?xml version="1.0" encoding="utf-8"?>
<math xmlns="http://www.w3.org/1998/Math/MathML" display="block">
  <msub>
    <mi>N</mi>
    <mi>i</mi>
  </msub>
  <mo>=</mo>
  <mfrac>
    <mrow>
      <mrow>
        <munderover>
          <mo stretchy="false">∑</mo>
          <mrow>
            <mi>j</mi>
            <mo>=</mo>
            <mn>1</mn>
          </mrow>
          <mi>n</mi>
        </munderover>
        <mrow/>
      </mrow>
      <msub>
        <mi>Z</mi>
        <mrow>
          <mi>i</mi>
          <mi>j</mi>
        </mrow>
      </msub>
    </mrow>
    <mi>n</mi>
  </mfrac>
</math>
</file>